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Thumbnails/thumbnail.png" manifest:media-type="image/png"/>
  <manifest:file-entry manifest:full-path="settings.xml" manifest:media-type="text/xml"/>
  <manifest:file-entry manifest:full-path="meta.xml" manifest:media-type="text/xml"/>
  <manifest:file-entry manifest:full-path="styles.xml" manifest:media-type="text/xml"/>
  <manifest:file-entry manifest:full-path="content.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scripts/>
  <office:font-face-decls>
    <style:font-face style:name="Arial Unicode MS" svg:font-family="'Arial Unicode MS'" style:font-family-generic="swiss"/>
    <style:font-face style:name="Arial Unicode MS1" svg:font-family="'Arial Unicode MS'"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Georgia" svg:font-family="Georgia" style:font-family-generic="roman" style:font-pitch="variable"/>
    <style:font-face style:name="Liberation Sans" svg:font-family="'Liberation Sans'" style:font-family-generic="swiss"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Heading_20_1" style:master-page-name="Standard">
      <style:paragraph-properties fo:margin-left="0.5134in" fo:margin-right="0.5in" fo:margin-top="0.0484in" fo:margin-bottom="0in" style:contextual-spacing="false" style:page-number="auto"/>
    </style:style>
    <style:style style:name="P2" style:family="paragraph" style:parent-style-name="Standard">
      <style:paragraph-properties fo:margin-left="0.0827in" fo:margin-top="0.1598in" fo:margin-bottom="0in" style:contextual-spacing="false"/>
    </style:style>
    <style:style style:name="P3" style:family="paragraph" style:parent-style-name="Standard">
      <style:paragraph-properties fo:margin-left="0.0827in" fo:margin-top="0.1835in" fo:margin-bottom="0in" style:contextual-spacing="false"/>
    </style:style>
    <style:style style:name="P4" style:family="paragraph" style:parent-style-name="Text_20_body">
      <style:paragraph-properties fo:margin-left="0in"/>
      <style:text-properties fo:font-size="11.5pt" style:font-size-asian="11.5pt"/>
    </style:style>
    <style:style style:name="P5" style:family="paragraph" style:parent-style-name="List_20_Paragraph" style:list-style-name="WWNum2">
      <style:paragraph-properties fo:margin-left="0.0827in" fo:margin-right="0.0728in" fo:text-align="justify" style:justify-single-word="false" fo:text-indent="0in" style:auto-text-indent="false">
        <style:tab-stops>
          <style:tab-stop style:position="0.2811in"/>
        </style:tab-stops>
      </style:paragraph-properties>
    </style:style>
    <style:style style:name="P6" style:family="paragraph" style:parent-style-name="List_20_Paragraph" style:list-style-name="WWNum2">
      <style:paragraph-properties fo:margin-left="0.2811in" fo:text-align="justify" style:justify-single-word="false" fo:text-indent="-0.1984in" style:auto-text-indent="false">
        <style:tab-stops>
          <style:tab-stop style:position="0.2811in"/>
        </style:tab-stops>
      </style:paragraph-properties>
    </style:style>
    <style:style style:name="P7" style:family="paragraph" style:parent-style-name="Standard">
      <style:paragraph-properties fo:margin-left="0.0827in"/>
    </style:style>
    <style:style style:name="P8" style:family="paragraph" style:parent-style-name="Standard">
      <style:paragraph-properties fo:margin-left="0.0827in" fo:margin-right="0.0035in"/>
    </style:style>
    <style:style style:name="P9" style:family="paragraph" style:parent-style-name="List_20_Paragraph" style:list-style-name="WWNum2">
      <style:paragraph-properties fo:margin-left="0.0827in" fo:margin-right="0.0772in" fo:text-align="justify" style:justify-single-word="false" fo:text-indent="0in" style:auto-text-indent="false">
        <style:tab-stops>
          <style:tab-stop style:position="0.3543in"/>
        </style:tab-stops>
      </style:paragraph-properties>
    </style:style>
    <style:style style:name="P10" style:family="paragraph" style:parent-style-name="List_20_Paragraph" style:list-style-name="WWNum2">
      <style:paragraph-properties fo:margin-left="0.0827in" fo:margin-right="0.0717in" fo:text-align="justify" style:justify-single-word="false" fo:text-indent="0in" style:auto-text-indent="false">
        <style:tab-stops>
          <style:tab-stop style:position="0.3437in"/>
        </style:tab-stops>
      </style:paragraph-properties>
    </style:style>
    <style:style style:name="P11" style:family="paragraph" style:parent-style-name="Heading_20_2">
      <style:paragraph-properties fo:margin-top="0.1598in" fo:margin-bottom="0in" style:contextual-spacing="false"/>
    </style:style>
    <style:style style:name="P12" style:family="paragraph" style:parent-style-name="Text_20_body">
      <style:paragraph-properties fo:margin-left="0.3327in" fo:margin-right="0.3957in"/>
    </style:style>
    <style:style style:name="P13" style:family="paragraph" style:parent-style-name="Text_20_body">
      <style:paragraph-properties fo:margin-left="0.3327in"/>
    </style:style>
    <style:style style:name="P14" style:family="paragraph" style:parent-style-name="Text_20_body">
      <style:paragraph-properties fo:margin-left="0.9575in" fo:margin-right="0.7929in"/>
    </style:style>
    <style:style style:name="P15" style:family="paragraph" style:parent-style-name="Text_20_body">
      <style:paragraph-properties fo:margin-left="0.3327in" fo:margin-right="1.0673in"/>
    </style:style>
    <style:style style:name="P16" style:family="paragraph" style:parent-style-name="Text_20_body">
      <style:paragraph-properties fo:margin-left="0.3327in" fo:margin-right="0.5047in" fo:break-before="column"/>
    </style:style>
    <style:style style:name="P17" style:family="paragraph" style:parent-style-name="Text_20_body">
      <style:paragraph-properties fo:margin-left="0.8953in" fo:margin-right="1.3071in"/>
    </style:style>
    <style:style style:name="P18" style:family="paragraph" style:parent-style-name="Text_20_body">
      <style:paragraph-properties fo:margin-left="0.3327in" fo:margin-right="1.5154in"/>
    </style:style>
    <style:style style:name="P19" style:family="paragraph" style:parent-style-name="Text_20_body">
      <style:paragraph-properties fo:margin-left="0in" fo:margin-top="0.0008in" fo:margin-bottom="0in" style:contextual-spacing="false"/>
    </style:style>
    <style:style style:name="P20" style:family="paragraph" style:parent-style-name="Heading_20_2">
      <style:paragraph-properties fo:margin-top="0.0634in" fo:margin-bottom="0in" style:contextual-spacing="false"/>
    </style:style>
    <style:style style:name="P21" style:family="paragraph" style:parent-style-name="Text_20_body">
      <style:paragraph-properties fo:margin-left="0.3327in" fo:margin-right="0.0591in"/>
    </style:style>
    <style:style style:name="P22" style:family="paragraph" style:parent-style-name="Text_20_body">
      <style:paragraph-properties fo:margin-left="0.3327in" fo:margin-right="0.0264in"/>
    </style:style>
    <style:style style:name="P23" style:family="paragraph" style:parent-style-name="Text_20_body">
      <style:paragraph-properties fo:margin-left="0.3327in" fo:margin-right="0.2445in"/>
    </style:style>
    <style:style style:name="P24" style:family="paragraph" style:parent-style-name="Standard">
      <style:paragraph-properties fo:margin-top="0.0634in" fo:margin-bottom="0in" style:contextual-spacing="false"/>
    </style:style>
    <style:style style:name="P25" style:family="paragraph" style:parent-style-name="Text_20_body">
      <style:paragraph-properties fo:margin-left="0.0827in" fo:margin-right="0.7866in"/>
    </style:style>
    <style:style style:name="P26" style:family="paragraph" style:parent-style-name="Text_20_body">
      <style:paragraph-properties fo:margin-left="0.0827in" fo:margin-right="1.2929in" fo:margin-top="0.1598in" fo:margin-bottom="0in" style:contextual-spacing="false"/>
    </style:style>
    <style:style style:name="P27" style:family="paragraph" style:parent-style-name="Text_20_body">
      <style:paragraph-properties fo:margin-left="0.0827in" fo:margin-right="0.5193in"/>
    </style:style>
    <style:style style:name="P28" style:family="paragraph" style:parent-style-name="List_20_Paragraph" style:list-style-name="WWNum2" style:master-page-name="Converted1">
      <style:paragraph-properties fo:margin-left="0.2728in" fo:text-align="justify" style:justify-single-word="false" fo:text-indent="-0.1902in" style:auto-text-indent="false" style:page-number="auto">
        <style:tab-stops>
          <style:tab-stop style:position="0.2728in"/>
        </style:tab-stops>
      </style:paragraph-properties>
    </style:style>
    <style:style style:name="P29" style:family="paragraph" style:parent-style-name="List_20_Paragraph" style:list-style-name="WWNum2">
      <style:paragraph-properties fo:margin-left="0.2382in" fo:text-align="justify" style:justify-single-word="false" fo:text-indent="-0.1555in" style:auto-text-indent="false">
        <style:tab-stops>
          <style:tab-stop style:position="0.2382in"/>
        </style:tab-stops>
      </style:paragraph-properties>
    </style:style>
    <style:style style:name="P30" style:family="paragraph" style:parent-style-name="List_20_Paragraph" style:list-style-name="WWNum2">
      <style:paragraph-properties fo:margin-left="0.0827in" fo:margin-right="0.0681in" fo:text-align="justify" style:justify-single-word="false" fo:text-indent="0in" style:auto-text-indent="false">
        <style:tab-stops>
          <style:tab-stop style:position="0.2575in"/>
        </style:tab-stops>
      </style:paragraph-properties>
    </style:style>
    <style:style style:name="P31" style:family="paragraph" style:parent-style-name="List_20_Paragraph" style:list-style-name="WWNum2">
      <style:paragraph-properties fo:margin-left="0.0827in" fo:margin-right="0.0717in" fo:text-align="justify" style:justify-single-word="false" fo:text-indent="0in" style:auto-text-indent="false">
        <style:tab-stops>
          <style:tab-stop style:position="0.2693in"/>
        </style:tab-stops>
      </style:paragraph-properties>
    </style:style>
    <style:style style:name="P32" style:family="paragraph" style:parent-style-name="List_20_Paragraph" style:list-style-name="WWNum2">
      <style:paragraph-properties fo:margin-left="0.0827in" fo:margin-right="0.0709in" fo:text-align="justify" style:justify-single-word="false" fo:text-indent="0in" style:auto-text-indent="false">
        <style:tab-stops>
          <style:tab-stop style:position="0.2681in"/>
        </style:tab-stops>
      </style:paragraph-properties>
    </style:style>
    <style:style style:name="P33" style:family="paragraph" style:parent-style-name="List_20_Paragraph" style:list-style-name="WWNum2">
      <style:paragraph-properties fo:margin-left="0.0827in" fo:margin-right="0.0689in" fo:margin-top="0.1756in" fo:margin-bottom="0in" style:contextual-spacing="false" fo:text-align="justify" style:justify-single-word="false" fo:text-indent="0in" style:auto-text-indent="false">
        <style:tab-stops>
          <style:tab-stop style:position="0.3146in"/>
        </style:tab-stops>
      </style:paragraph-properties>
    </style:style>
    <style:style style:name="P34" style:family="paragraph" style:parent-style-name="Text_20_body">
      <style:paragraph-properties fo:margin-left="0in" fo:margin-top="0.0055in" fo:margin-bottom="0in" style:contextual-spacing="false"/>
    </style:style>
    <style:style style:name="P35" style:family="paragraph" style:parent-style-name="List_20_Paragraph" style:list-style-name="WWNum2">
      <style:paragraph-properties fo:margin-left="0.2661in" fo:text-indent="-0.1835in" style:auto-text-indent="false">
        <style:tab-stops>
          <style:tab-stop style:position="0.2661in"/>
        </style:tab-stops>
      </style:paragraph-properties>
    </style:style>
    <style:style style:name="P36" style:family="paragraph" style:parent-style-name="List_20_Paragraph" style:list-style-name="WWNum2">
      <style:paragraph-properties fo:margin-left="0.0827in" fo:margin-right="0.089in" fo:margin-top="0.0047in" fo:margin-bottom="0in" style:contextual-spacing="false" fo:text-indent="0in" style:auto-text-indent="false">
        <style:tab-stops>
          <style:tab-stop style:position="0.2382in"/>
        </style:tab-stops>
      </style:paragraph-properties>
    </style:style>
    <style:style style:name="P37" style:family="paragraph" style:parent-style-name="List_20_Paragraph" style:list-style-name="WWNum2">
      <style:paragraph-properties fo:margin-left="0.0827in" fo:margin-right="0.078in" fo:text-indent="0in" style:auto-text-indent="false">
        <style:tab-stops>
          <style:tab-stop style:position="0.2472in"/>
        </style:tab-stops>
      </style:paragraph-properties>
    </style:style>
    <style:style style:name="P38" style:family="paragraph" style:parent-style-name="List_20_Paragraph" style:list-style-name="WWNum2">
      <style:paragraph-properties fo:margin-left="0.0827in" fo:margin-right="0.0874in" fo:text-indent="0in" style:auto-text-indent="false">
        <style:tab-stops>
          <style:tab-stop style:position="0.2382in"/>
        </style:tab-stops>
      </style:paragraph-properties>
    </style:style>
    <style:style style:name="P39" style:family="paragraph" style:parent-style-name="Text_20_body">
      <style:paragraph-properties fo:margin-left="0in"/>
    </style:style>
    <style:style style:name="P40" style:family="paragraph" style:parent-style-name="List_20_Paragraph" style:list-style-name="WWNum2">
      <style:paragraph-properties fo:margin-left="0.0827in" fo:margin-right="0.0701in" fo:text-indent="0in" style:auto-text-indent="false">
        <style:tab-stops>
          <style:tab-stop style:position="0.3354in"/>
        </style:tab-stops>
      </style:paragraph-properties>
    </style:style>
    <style:style style:name="P41" style:family="paragraph" style:parent-style-name="List_20_Paragraph" style:list-style-name="WWNum2">
      <style:paragraph-properties fo:margin-left="0.0827in" fo:margin-right="0.0764in" fo:margin-top="0in" fo:margin-bottom="0in" style:contextual-spacing="false" fo:line-height="104%" fo:text-indent="0in" style:auto-text-indent="false">
        <style:tab-stops>
          <style:tab-stop style:position="0.3217in"/>
        </style:tab-stops>
      </style:paragraph-properties>
    </style:style>
    <style:style style:name="P42" style:family="paragraph" style:parent-style-name="List_20_Paragraph" style:list-style-name="WWNum2" style:master-page-name="Converted2">
      <style:paragraph-properties fo:margin-left="0.3047in" fo:margin-top="0.0445in" fo:margin-bottom="0in" style:contextual-spacing="false" fo:text-align="justify" style:justify-single-word="false" fo:text-indent="-0.222in" style:auto-text-indent="false" style:page-number="3">
        <style:tab-stops>
          <style:tab-stop style:position="0.3047in"/>
        </style:tab-stops>
      </style:paragraph-properties>
    </style:style>
    <style:style style:name="P43" style:family="paragraph" style:parent-style-name="List_20_Paragraph" style:list-style-name="WWNum2">
      <style:paragraph-properties fo:margin-left="0.0827in" fo:margin-right="0.0709in" fo:text-align="justify" style:justify-single-word="false" fo:text-indent="0in" style:auto-text-indent="false">
        <style:tab-stops>
          <style:tab-stop style:position="0.2783in"/>
        </style:tab-stops>
      </style:paragraph-properties>
    </style:style>
    <style:style style:name="P44" style:family="paragraph" style:parent-style-name="List_20_Paragraph" style:list-style-name="WWNum2">
      <style:paragraph-properties fo:margin-left="0.0827in" fo:margin-right="0.0701in" fo:text-align="justify" style:justify-single-word="false" fo:text-indent="0in" style:auto-text-indent="false">
        <style:tab-stops>
          <style:tab-stop style:position="0.2799in"/>
        </style:tab-stops>
      </style:paragraph-properties>
    </style:style>
    <style:style style:name="P45" style:family="paragraph" style:parent-style-name="List_20_Paragraph" style:list-style-name="WWNum2">
      <style:paragraph-properties fo:margin-left="0.311in" fo:margin-top="0.1756in" fo:margin-bottom="0in" style:contextual-spacing="false" fo:text-align="justify" style:justify-single-word="false" fo:text-indent="-0.2283in" style:auto-text-indent="false">
        <style:tab-stops>
          <style:tab-stop style:position="0.311in"/>
        </style:tab-stops>
      </style:paragraph-properties>
    </style:style>
    <style:style style:name="P46" style:family="paragraph" style:parent-style-name="List_20_Paragraph" style:list-style-name="WWNum2">
      <style:paragraph-properties fo:margin-left="0.0827in" fo:margin-right="0.0693in" fo:text-align="justify" style:justify-single-word="false" fo:text-indent="0in" style:auto-text-indent="false">
        <style:tab-stops>
          <style:tab-stop style:position="0.2591in"/>
        </style:tab-stops>
      </style:paragraph-properties>
    </style:style>
    <style:style style:name="P47" style:family="paragraph" style:parent-style-name="List_20_Paragraph" style:list-style-name="WWNum2">
      <style:paragraph-properties fo:margin-left="0.0827in" fo:margin-right="0.0701in" fo:text-align="justify" style:justify-single-word="false" fo:text-indent="0in" style:auto-text-indent="false">
        <style:tab-stops>
          <style:tab-stop style:position="0.2575in"/>
        </style:tab-stops>
      </style:paragraph-properties>
    </style:style>
    <style:style style:name="P48" style:family="paragraph" style:parent-style-name="List_20_Paragraph" style:list-style-name="WWNum2">
      <style:paragraph-properties fo:margin-left="0.0827in" fo:margin-right="0.0728in" fo:text-align="justify" style:justify-single-word="false" fo:text-indent="0in" style:auto-text-indent="false">
        <style:tab-stops>
          <style:tab-stop style:position="0.2799in"/>
        </style:tab-stops>
      </style:paragraph-properties>
    </style:style>
    <style:style style:name="P49" style:family="paragraph" style:parent-style-name="List_20_Paragraph" style:list-style-name="WWNum2">
      <style:paragraph-properties fo:margin-left="0.3492in" fo:margin-top="0.1756in" fo:margin-bottom="0in" style:contextual-spacing="false" fo:text-indent="-0.2665in" style:auto-text-indent="false">
        <style:tab-stops>
          <style:tab-stop style:position="0.3492in"/>
        </style:tab-stops>
      </style:paragraph-properties>
    </style:style>
    <style:style style:name="P50" style:family="paragraph" style:parent-style-name="List_20_Paragraph" style:list-style-name="WWNum2">
      <style:paragraph-properties fo:margin-left="0.0827in" fo:margin-right="0.0945in" fo:text-indent="0in" style:auto-text-indent="false">
        <style:tab-stops>
          <style:tab-stop style:position="0.2764in"/>
        </style:tab-stops>
      </style:paragraph-properties>
    </style:style>
    <style:style style:name="P51" style:family="paragraph" style:parent-style-name="List_20_Paragraph" style:list-style-name="WWNum2">
      <style:paragraph-properties fo:margin-left="0.0827in" fo:margin-right="0.0925in" fo:text-indent="0in" style:auto-text-indent="false">
        <style:tab-stops>
          <style:tab-stop style:position="0.2854in"/>
        </style:tab-stops>
      </style:paragraph-properties>
    </style:style>
    <style:style style:name="P52" style:family="paragraph" style:parent-style-name="List_20_Paragraph" style:list-style-name="WWNum2">
      <style:paragraph-properties fo:margin-left="0.0827in" fo:margin-right="0.0701in" fo:margin-top="0.1756in" fo:margin-bottom="0in" style:contextual-spacing="false" fo:text-align="justify" style:justify-single-word="false" fo:text-indent="0in" style:auto-text-indent="false">
        <style:tab-stops>
          <style:tab-stop style:position="0.3701in"/>
        </style:tab-stops>
      </style:paragraph-properties>
    </style:style>
    <style:style style:name="P53" style:family="paragraph" style:parent-style-name="List_20_Paragraph" style:list-style-name="WWNum2">
      <style:paragraph-properties fo:margin-left="0.0827in" fo:margin-right="0.0709in" fo:margin-top="0.1756in" fo:margin-bottom="0in" style:contextual-spacing="false" fo:text-align="justify" style:justify-single-word="false" fo:text-indent="0in" style:auto-text-indent="false">
        <style:tab-stops>
          <style:tab-stop style:position="0.3701in"/>
        </style:tab-stops>
      </style:paragraph-properties>
    </style:style>
    <style:style style:name="P54" style:family="paragraph" style:parent-style-name="List_20_Paragraph" style:list-style-name="WWNum2" style:master-page-name="Converted3">
      <style:paragraph-properties fo:margin-left="0.0827in" fo:margin-right="0.0681in" fo:margin-top="0.0555in" fo:margin-bottom="0in" style:contextual-spacing="false" fo:text-align="justify" style:justify-single-word="false" fo:text-indent="0in" style:auto-text-indent="false" style:page-number="auto">
        <style:tab-stops>
          <style:tab-stop style:position="0.3909in"/>
        </style:tab-stops>
      </style:paragraph-properties>
    </style:style>
    <style:style style:name="P55" style:family="paragraph" style:parent-style-name="List_20_Paragraph" style:list-style-name="WWNum2">
      <style:paragraph-properties fo:margin-left="0.0827in" fo:margin-right="0.0736in" fo:margin-top="0.1756in" fo:margin-bottom="0in" style:contextual-spacing="false" fo:text-align="justify" style:justify-single-word="false" fo:text-indent="0in" style:auto-text-indent="false">
        <style:tab-stops>
          <style:tab-stop style:position="0.3217in"/>
        </style:tab-stops>
      </style:paragraph-properties>
    </style:style>
    <style:style style:name="P56" style:family="paragraph" style:parent-style-name="List_20_Paragraph" style:list-style-name="WWNum2">
      <style:paragraph-properties fo:margin-left="0.0827in" fo:margin-right="0.0744in" fo:text-align="justify" style:justify-single-word="false" fo:text-indent="0in" style:auto-text-indent="false">
        <style:tab-stops>
          <style:tab-stop style:position="0.3909in"/>
        </style:tab-stops>
      </style:paragraph-properties>
    </style:style>
    <style:style style:name="P57" style:family="paragraph" style:parent-style-name="List_20_Paragraph" style:list-style-name="WWNum2">
      <style:paragraph-properties fo:margin-left="0.3492in" fo:margin-top="0.1756in" fo:margin-bottom="0in" style:contextual-spacing="false" fo:text-align="justify" style:justify-single-word="false" fo:text-indent="-0.2665in" style:auto-text-indent="false">
        <style:tab-stops>
          <style:tab-stop style:position="0.3492in"/>
        </style:tab-stops>
      </style:paragraph-properties>
    </style:style>
    <style:style style:name="P58" style:family="paragraph" style:parent-style-name="List_20_Paragraph" style:list-style-name="WWNum2">
      <style:paragraph-properties fo:margin-left="0.0827in" fo:margin-right="0.0681in" fo:text-align="justify" style:justify-single-word="false" fo:text-indent="0in" style:auto-text-indent="false">
        <style:tab-stops>
          <style:tab-stop style:position="0.2591in"/>
        </style:tab-stops>
      </style:paragraph-properties>
    </style:style>
    <style:style style:name="P59" style:family="paragraph" style:parent-style-name="List_20_Paragraph" style:list-style-name="WWNum2">
      <style:paragraph-properties fo:margin-left="0.0827in" fo:margin-right="0.0693in" fo:text-align="justify" style:justify-single-word="false" fo:text-indent="0in" style:auto-text-indent="false">
        <style:tab-stops>
          <style:tab-stop style:position="0.2681in"/>
        </style:tab-stops>
      </style:paragraph-properties>
    </style:style>
    <style:style style:name="P60" style:family="paragraph" style:parent-style-name="List_20_Paragraph" style:list-style-name="WWNum2">
      <style:paragraph-properties fo:margin-left="0.0827in" fo:margin-right="0.0681in" fo:text-align="justify" style:justify-single-word="false" fo:text-indent="0in" style:auto-text-indent="false">
        <style:tab-stops>
          <style:tab-stop style:position="0.2484in"/>
        </style:tab-stops>
      </style:paragraph-properties>
    </style:style>
    <style:style style:name="P61" style:family="paragraph" style:parent-style-name="List_20_Paragraph" style:list-style-name="WWNum2">
      <style:paragraph-properties fo:margin-left="0.0827in" fo:margin-right="0.0701in" fo:text-align="justify" style:justify-single-word="false" fo:text-indent="0in" style:auto-text-indent="false">
        <style:tab-stops>
          <style:tab-stop style:position="0.2681in"/>
        </style:tab-stops>
      </style:paragraph-properties>
    </style:style>
    <style:style style:name="P62" style:family="paragraph" style:parent-style-name="List_20_Paragraph" style:list-style-name="WWNum2">
      <style:paragraph-properties fo:margin-left="0.0827in" fo:margin-right="0.0709in" fo:text-align="justify" style:justify-single-word="false" fo:text-indent="0in" style:auto-text-indent="false">
        <style:tab-stops>
          <style:tab-stop style:position="0.2484in"/>
        </style:tab-stops>
      </style:paragraph-properties>
    </style:style>
    <style:style style:name="P63" style:family="paragraph" style:parent-style-name="List_20_Paragraph" style:list-style-name="WWNum2">
      <style:paragraph-properties fo:margin-left="0.0827in" fo:margin-right="0.0756in" fo:margin-top="0.1756in" fo:margin-bottom="0in" style:contextual-spacing="false" fo:text-align="justify" style:justify-single-word="false" fo:text-indent="0in" style:auto-text-indent="false">
        <style:tab-stops>
          <style:tab-stop style:position="0.4118in"/>
        </style:tab-stops>
      </style:paragraph-properties>
    </style:style>
    <style:style style:name="P64" style:family="paragraph" style:parent-style-name="List_20_Paragraph" style:list-style-name="WWNum2">
      <style:paragraph-properties fo:margin-left="0.0827in" fo:margin-right="0.0744in" fo:margin-top="0.1756in" fo:margin-bottom="0in" style:contextual-spacing="false" fo:text-align="justify" style:justify-single-word="false" fo:text-indent="0in" style:auto-text-indent="false">
        <style:tab-stops>
          <style:tab-stop style:position="0.4118in"/>
        </style:tab-stops>
      </style:paragraph-properties>
    </style:style>
    <style:style style:name="P65" style:family="paragraph" style:parent-style-name="List_20_Paragraph" style:list-style-name="WWNum2">
      <style:paragraph-properties fo:margin-left="0.0827in" fo:margin-right="0.0681in" fo:margin-top="0.1756in" fo:margin-bottom="0in" style:contextual-spacing="false" fo:text-align="justify" style:justify-single-word="false" fo:text-indent="0in" style:auto-text-indent="false">
        <style:tab-stops>
          <style:tab-stop style:position="0.3319in"/>
        </style:tab-stops>
      </style:paragraph-properties>
    </style:style>
    <style:style style:name="P66" style:family="paragraph" style:parent-style-name="Text_20_body" style:master-page-name="Converted4">
      <style:paragraph-properties fo:margin-top="0.0555in" fo:margin-bottom="0in" style:contextual-spacing="false" style:page-number="auto"/>
    </style:style>
    <style:style style:name="P67" style:family="paragraph" style:parent-style-name="List_20_Paragraph" style:list-style-name="WWNum2">
      <style:paragraph-properties fo:margin-left="0.0827in" fo:margin-right="0.0689in" fo:text-align="justify" style:justify-single-word="false" fo:text-indent="0in" style:auto-text-indent="false">
        <style:tab-stops>
          <style:tab-stop style:position="0.2693in"/>
        </style:tab-stops>
      </style:paragraph-properties>
    </style:style>
    <style:style style:name="P68" style:family="paragraph" style:parent-style-name="List_20_Paragraph" style:list-style-name="WWNum2">
      <style:paragraph-properties fo:margin-left="0.0827in" fo:margin-right="0.072in" fo:text-align="justify" style:justify-single-word="false" fo:text-indent="0in" style:auto-text-indent="false">
        <style:tab-stops>
          <style:tab-stop style:position="0.2992in"/>
        </style:tab-stops>
      </style:paragraph-properties>
    </style:style>
    <style:style style:name="P69" style:family="paragraph" style:parent-style-name="List_20_Paragraph" style:list-style-name="WWNum2">
      <style:paragraph-properties fo:margin-left="0.0827in" fo:margin-right="0.0689in" fo:margin-top="0.1756in" fo:margin-bottom="0in" style:contextual-spacing="false" fo:text-align="justify" style:justify-single-word="false" fo:text-indent="0in" style:auto-text-indent="false">
        <style:tab-stops>
          <style:tab-stop style:position="0.3362in"/>
        </style:tab-stops>
      </style:paragraph-properties>
    </style:style>
    <style:style style:name="P70" style:family="paragraph" style:parent-style-name="Text_20_body">
      <style:paragraph-properties fo:margin-left="0in" fo:margin-top="0.1591in" fo:margin-bottom="0in" style:contextual-spacing="false"/>
      <style:text-properties fo:font-size="12pt" style:font-size-asian="12pt"/>
    </style:style>
    <style:style style:name="P71" style:family="paragraph" style:parent-style-name="List_20_Paragraph" style:list-style-name="WWNum2">
      <style:paragraph-properties fo:margin-left="0.0827in" fo:margin-right="0.0689in" fo:margin-top="0.0008in" fo:margin-bottom="0in" style:contextual-spacing="false" fo:text-align="justify" style:justify-single-word="false" fo:text-indent="0in" style:auto-text-indent="false">
        <style:tab-stops>
          <style:tab-stop style:position="0.4118in"/>
        </style:tab-stops>
      </style:paragraph-properties>
    </style:style>
    <style:style style:name="P72" style:family="paragraph" style:parent-style-name="List_20_Paragraph" style:list-style-name="WWNum2">
      <style:paragraph-properties fo:margin-left="0.0827in" fo:margin-right="0.0693in" fo:text-indent="0in" style:auto-text-indent="false">
        <style:tab-stops>
          <style:tab-stop style:position="0.2591in"/>
        </style:tab-stops>
      </style:paragraph-properties>
    </style:style>
    <style:style style:name="P73" style:family="paragraph" style:parent-style-name="List_20_Paragraph" style:list-style-name="WWNum2">
      <style:paragraph-properties fo:margin-left="0.0827in" fo:margin-right="0.0752in" fo:text-indent="0in" style:auto-text-indent="false">
        <style:tab-stops>
          <style:tab-stop style:position="0.289in"/>
        </style:tab-stops>
      </style:paragraph-properties>
    </style:style>
    <style:style style:name="P74" style:family="paragraph" style:parent-style-name="List_20_Paragraph" style:list-style-name="WWNum2">
      <style:paragraph-properties fo:margin-left="0.2382in" fo:text-indent="-0.1555in" style:auto-text-indent="false">
        <style:tab-stops>
          <style:tab-stop style:position="0.2382in"/>
        </style:tab-stops>
      </style:paragraph-properties>
    </style:style>
    <style:style style:name="P75" style:family="paragraph" style:parent-style-name="List_20_Paragraph" style:list-style-name="WWNum2">
      <style:paragraph-properties fo:margin-left="0.0827in" fo:margin-right="0.0756in" fo:text-indent="0in" style:auto-text-indent="false">
        <style:tab-stops>
          <style:tab-stop style:position="0.2575in"/>
        </style:tab-stops>
      </style:paragraph-properties>
    </style:style>
    <style:style style:name="P76" style:family="paragraph" style:parent-style-name="List_20_Paragraph" style:list-style-name="WWNum2">
      <style:paragraph-properties fo:margin-left="0.0827in" fo:margin-right="0.0689in" fo:text-align="justify" style:justify-single-word="false" fo:text-indent="0in" style:auto-text-indent="false">
        <style:tab-stops>
          <style:tab-stop style:position="0.2484in"/>
        </style:tab-stops>
      </style:paragraph-properties>
    </style:style>
    <style:style style:name="P77" style:family="paragraph" style:parent-style-name="Text_20_body">
      <style:paragraph-properties fo:margin-left="0.0827in" fo:margin-right="0.0709in" fo:margin-top="0in" fo:margin-bottom="0in" style:contextual-spacing="false" fo:text-align="justify" style:justify-single-word="false"/>
    </style:style>
    <style:style style:name="P78" style:family="paragraph" style:parent-style-name="List_20_Paragraph" style:list-style-name="WWNum2" style:master-page-name="Converted5">
      <style:paragraph-properties fo:margin-left="0.0827in" fo:margin-right="0.0681in" fo:margin-top="0.0555in" fo:margin-bottom="0in" style:contextual-spacing="false" fo:text-align="justify" style:justify-single-word="false" fo:text-indent="0in" style:auto-text-indent="false" style:page-number="auto">
        <style:tab-stops>
          <style:tab-stop style:position="0.3598in"/>
        </style:tab-stops>
      </style:paragraph-properties>
    </style:style>
    <style:style style:name="P79" style:family="paragraph" style:parent-style-name="Text_20_body">
      <style:paragraph-properties fo:margin-left="0.0827in" fo:margin-right="0.0681in" fo:text-align="justify" style:justify-single-word="false"/>
    </style:style>
    <style:style style:name="P80" style:family="paragraph" style:parent-style-name="List_20_Paragraph" style:list-style-name="WWNum2">
      <style:paragraph-properties fo:margin-left="0.0827in" fo:margin-right="0.0764in" fo:margin-top="0.1756in" fo:margin-bottom="0in" style:contextual-spacing="false" fo:text-align="justify" style:justify-single-word="false" fo:text-indent="0in" style:auto-text-indent="false">
        <style:tab-stops>
          <style:tab-stop style:position="0.3701in"/>
        </style:tab-stops>
      </style:paragraph-properties>
    </style:style>
    <style:style style:name="P81" style:family="paragraph" style:parent-style-name="Text_20_body">
      <style:paragraph-properties fo:margin-top="0.1756in" fo:margin-bottom="0in" style:contextual-spacing="false"/>
    </style:style>
    <style:style style:name="P82" style:family="paragraph" style:parent-style-name="Text_20_body">
      <style:paragraph-properties fo:margin-left="0in" fo:margin-top="0.0008in" fo:margin-bottom="0in" style:contextual-spacing="false"/>
      <style:text-properties fo:font-size="7pt" style:font-size-asian="7pt"/>
    </style:style>
    <style:style style:name="P83" style:family="paragraph" style:parent-style-name="Text_20_body">
      <style:paragraph-properties fo:margin-left="0.0827in" fo:margin-right="0.0264in" fo:margin-top="0.0634in" fo:margin-bottom="0in" style:contextual-spacing="false"/>
    </style:style>
    <style:style style:name="P84" style:family="paragraph" style:parent-style-name="Text_20_body">
      <style:paragraph-properties fo:margin-left="0.0827in" fo:margin-right="0.9563in" fo:margin-top="0.0634in" fo:margin-bottom="0in" style:contextual-spacing="false" fo:break-before="column"/>
    </style:style>
    <style:style style:name="P85" style:family="paragraph" style:parent-style-name="Text_20_body">
      <style:paragraph-properties fo:margin-left="0.0827in" fo:margin-right="0.0264in" fo:margin-top="0.0634in" fo:margin-bottom="0in" style:contextual-spacing="false">
        <style:tab-stops>
          <style:tab-stop style:position="2.7063in"/>
        </style:tab-stops>
      </style:paragraph-properties>
    </style:style>
    <style:style style:name="P86" style:family="paragraph" style:parent-style-name="Text_20_body">
      <style:paragraph-properties fo:margin-top="0.1756in" fo:margin-bottom="0in" style:contextual-spacing="false">
        <style:tab-stops>
          <style:tab-stop style:position="2.6252in"/>
        </style:tab-stops>
      </style:paragraph-properties>
    </style:style>
    <style:style style:name="P87" style:family="paragraph" style:parent-style-name="Text_20_body">
      <style:paragraph-properties fo:margin-top="0.0634in" fo:margin-bottom="0in" style:contextual-spacing="false" fo:break-before="column">
        <style:tab-stops>
          <style:tab-stop style:position="2.6681in"/>
        </style:tab-stops>
      </style:paragraph-properties>
    </style:style>
    <style:style style:name="P88" style:family="paragraph" style:parent-style-name="Text_20_body">
      <style:paragraph-properties fo:margin-left="0.0827in" fo:margin-right="0.9563in"/>
    </style:style>
    <style:style style:name="P89" style:family="paragraph" style:parent-style-name="Heading_20_2" style:master-page-name="Converted6">
      <style:paragraph-properties fo:margin-left="0.5134in" fo:margin-right="0.5in" fo:margin-top="0.0555in" fo:margin-bottom="0in" style:contextual-spacing="false" fo:text-align="center" style:justify-single-word="false" style:page-number="auto"/>
    </style:style>
    <style:style style:name="P90" style:family="paragraph" style:parent-style-name="Standard">
      <style:paragraph-properties fo:margin-left="0.5134in" fo:margin-right="0.5in" fo:text-align="center" style:justify-single-word="false"/>
    </style:style>
    <style:style style:name="P91" style:family="paragraph" style:parent-style-name="Text_20_body">
      <style:paragraph-properties fo:margin-left="0in" fo:margin-top="0.0161in" fo:margin-bottom="0in" style:contextual-spacing="false"/>
      <style:text-properties fo:font-weight="bold" style:font-weight-asian="bold"/>
    </style:style>
    <style:style style:name="P92" style:family="paragraph" style:parent-style-name="Text_20_body">
      <style:paragraph-properties fo:margin-left="0.5134in" fo:margin-right="0.5in" fo:text-align="center" style:justify-single-word="false"/>
    </style:style>
    <style:style style:name="P93" style:family="paragraph" style:parent-style-name="Text_20_body">
      <style:paragraph-properties fo:margin-left="0.5134in" fo:margin-right="0.5in" fo:margin-top="0.1756in" fo:margin-bottom="0in" style:contextual-spacing="false" fo:text-align="center" style:justify-single-word="false"/>
    </style:style>
    <style:style style:name="P94" style:family="paragraph" style:parent-style-name="Heading_20_1" style:master-page-name="Converted7">
      <style:paragraph-properties style:page-number="auto"/>
    </style:style>
    <style:style style:name="P95" style:family="paragraph" style:parent-style-name="Standard">
      <style:paragraph-properties fo:margin-top="0in" fo:margin-bottom="0.111in" style:contextual-spacing="false" fo:line-height="107%" fo:text-align="justify" style:justify-single-word="false" fo:orphans="2" fo:widows="2"/>
      <style:text-properties fo:font-size="12pt" style:font-name-asian="Calibri1" style:font-size-asian="12pt" style:font-size-complex="12pt"/>
    </style:style>
    <style:style style:name="P96" style:family="paragraph" style:parent-style-name="Standard">
      <style:paragraph-properties fo:margin-right="0.0118in" fo:margin-top="0in" fo:margin-bottom="0.111in" style:contextual-spacing="false" fo:line-height="107%" fo:text-align="center" style:justify-single-word="false" fo:orphans="2" fo:widows="2"/>
    </style:style>
    <style:style style:name="P97" style:family="paragraph" style:parent-style-name="Standard">
      <style:paragraph-properties fo:margin-left="0.0693in" fo:margin-right="0.0839in" fo:margin-top="0.1598in" fo:margin-bottom="0.111in" style:contextual-spacing="false" fo:line-height="107%" fo:text-align="justify" style:justify-single-word="false" fo:orphans="2" fo:widows="2"/>
    </style:style>
    <style:style style:name="P98" style:family="paragraph" style:parent-style-name="Standard">
      <style:paragraph-properties fo:margin-left="0.0693in" fo:margin-right="0.0783in" fo:margin-top="0in" fo:margin-bottom="0.111in" style:contextual-spacing="false" fo:line-height="107%" fo:text-align="justify" style:justify-single-word="false" fo:orphans="2" fo:widows="2"/>
    </style:style>
    <style:style style:name="P99" style:family="paragraph" style:parent-style-name="Standard">
      <style:paragraph-properties fo:orphans="2" fo:widows="2" fo:text-indent="0.0693in" style:auto-text-indent="false"/>
    </style:style>
    <style:style style:name="P100" style:family="paragraph" style:parent-style-name="Standard">
      <style:paragraph-properties fo:margin-left="0.0693in" fo:margin-top="0in" fo:margin-bottom="0.111in" style:contextual-spacing="false" fo:line-height="107%" fo:text-align="justify" style:justify-single-word="false" fo:orphans="2" fo:widows="2"/>
    </style:style>
    <style:style style:name="P101" style:family="paragraph" style:parent-style-name="Standard">
      <style:paragraph-properties fo:margin-left="0.0693in" fo:margin-right="0.0772in" fo:margin-top="0in" fo:margin-bottom="0.111in" style:contextual-spacing="false" fo:line-height="107%" fo:text-align="justify" style:justify-single-word="false" fo:orphans="2" fo:widows="2"/>
    </style:style>
    <style:style style:name="P102" style:family="paragraph" style:parent-style-name="Standard">
      <style:paragraph-properties fo:margin-left="0.0693in" fo:orphans="2" fo:widows="2"/>
    </style:style>
    <style:style style:name="P103" style:family="paragraph" style:parent-style-name="Standard">
      <style:paragraph-properties fo:margin-left="0.0693in" fo:margin-right="0.0764in" fo:margin-top="0in" fo:margin-bottom="0.111in" style:contextual-spacing="false" fo:line-height="107%" fo:text-align="justify" style:justify-single-word="false" fo:orphans="2" fo:widows="2"/>
    </style:style>
    <style:style style:name="P104" style:family="paragraph" style:parent-style-name="Standard">
      <style:paragraph-properties fo:margin-left="0.0693in" fo:margin-right="0.0756in" fo:margin-top="0in" fo:margin-bottom="0.111in" style:contextual-spacing="false" fo:line-height="107%" fo:text-align="justify" style:justify-single-word="false" fo:orphans="2" fo:widows="2"/>
    </style:style>
    <style:style style:name="P105" style:family="paragraph" style:parent-style-name="Standard">
      <style:paragraph-properties fo:margin-left="0.0693in" fo:margin-right="0.0756in" fo:margin-top="0in" fo:margin-bottom="0.111in" style:contextual-spacing="false" fo:line-height="107%" fo:text-align="justify" style:justify-single-word="false" fo:orphans="2" fo:widows="2"/>
      <style:text-properties style:font-name-asian="Calibri1"/>
    </style:style>
    <style:style style:name="P106" style:family="paragraph" style:parent-style-name="Standard">
      <style:paragraph-properties fo:margin-left="0.0693in" fo:margin-right="0.0752in" fo:margin-top="0.0008in" fo:margin-bottom="0.111in" style:contextual-spacing="false" fo:line-height="107%" fo:text-align="justify" style:justify-single-word="false" fo:orphans="2" fo:widows="2"/>
    </style:style>
    <style:style style:name="P107" style:family="paragraph" style:parent-style-name="Standard">
      <style:paragraph-properties fo:margin-left="0.0693in" fo:margin-right="0.0752in" fo:margin-top="0in" fo:margin-bottom="0.111in" style:contextual-spacing="false" fo:line-height="107%" fo:text-align="justify" style:justify-single-word="false" fo:orphans="2" fo:widows="2"/>
    </style:style>
    <style:style style:name="P108" style:family="paragraph" style:parent-style-name="Standard">
      <style:paragraph-properties fo:margin-left="0.0693in" fo:margin-right="0.078in" fo:margin-top="0in" fo:margin-bottom="0.111in" style:contextual-spacing="false" fo:line-height="107%" fo:text-align="justify" style:justify-single-word="false" fo:orphans="2" fo:widows="2"/>
    </style:style>
    <style:style style:name="P109" style:family="paragraph" style:parent-style-name="Standard">
      <style:paragraph-properties fo:margin-left="0.0693in" fo:margin-top="0.0008in" fo:margin-bottom="0.111in" style:contextual-spacing="false" fo:line-height="107%" fo:text-align="justify" style:justify-single-word="false" fo:orphans="2" fo:widows="2"/>
    </style:style>
    <style:style style:name="P110" style:family="paragraph" style:parent-style-name="Standard">
      <style:paragraph-properties fo:margin-top="0in" fo:margin-bottom="0.111in" style:contextual-spacing="false" fo:line-height="107%" fo:text-align="justify" style:justify-single-word="false" fo:orphans="2" fo:widows="2" fo:text-indent="0.0693in" style:auto-text-indent="false"/>
    </style:style>
    <style:style style:name="P111" style:family="paragraph" style:parent-style-name="Standard">
      <style:paragraph-properties fo:margin-left="0.0693in" fo:margin-right="0.0382in" fo:margin-top="0in" fo:margin-bottom="0.111in" style:contextual-spacing="false" fo:line-height="107%" fo:text-align="justify" style:justify-single-word="false" fo:orphans="2" fo:widows="2"/>
    </style:style>
    <style:style style:name="P112" style:family="paragraph" style:parent-style-name="Standard" style:list-style-name="">
      <style:paragraph-properties fo:margin-left="0.0693in" fo:margin-right="0.0772in" fo:text-align="justify" style:justify-single-word="false"/>
    </style:style>
    <style:style style:name="P113" style:family="paragraph" style:parent-style-name="Standard" style:list-style-name="">
      <style:paragraph-properties fo:margin-left="0.0693in" fo:margin-right="0.0772in" fo:text-align="justify" style:justify-single-word="false" fo:text-indent="0.0693in" style:auto-text-indent="false"/>
      <style:text-properties fo:font-weight="bold" style:font-weight-asian="bold" style:font-weight-complex="bold"/>
    </style:style>
    <style:style style:name="P114" style:family="paragraph" style:parent-style-name="Standard">
      <style:paragraph-properties fo:margin-left="0.0693in" fo:margin-right="0.0791in" fo:margin-top="0in" fo:margin-bottom="0.111in" style:contextual-spacing="false" fo:line-height="107%" fo:text-align="justify" style:justify-single-word="false" fo:orphans="2" fo:widows="2"/>
    </style:style>
    <style:style style:name="P115" style:family="paragraph" style:parent-style-name="Standard">
      <style:paragraph-properties fo:margin-right="0.0791in" fo:margin-top="0in" fo:margin-bottom="0.111in" style:contextual-spacing="false" fo:line-height="107%" fo:text-align="justify" style:justify-single-word="false" fo:orphans="2" fo:widows="2" fo:text-indent="0.0693in" style:auto-text-indent="false"/>
    </style:style>
    <style:style style:name="P116" style:family="paragraph" style:parent-style-name="Standard">
      <style:paragraph-properties fo:margin-top="0in" fo:margin-bottom="0.111in" style:contextual-spacing="false" fo:line-height="107%" fo:text-align="justify" style:justify-single-word="false" fo:orphans="2" fo:widows="2">
        <style:tab-stops>
          <style:tab-stop style:position="0.8335in"/>
        </style:tab-stops>
      </style:paragraph-properties>
      <style:text-properties fo:font-size="12pt" style:font-name-asian="Calibri1" style:font-size-asian="12pt" style:font-size-complex="12pt"/>
    </style:style>
    <style:style style:name="P117" style:family="paragraph" style:parent-style-name="Standard">
      <style:paragraph-properties fo:margin-left="0.0827in" fo:margin-right="0.0701in" fo:margin-top="0.1598in" fo:margin-bottom="0in" style:contextual-spacing="false" fo:text-align="justify" style:justify-single-word="false"/>
      <style:text-properties fo:font-size="10pt" fo:font-weight="bold" style:font-size-asian="10pt" style:font-weight-asian="bold"/>
    </style:style>
    <style:style style:name="P118" style:family="paragraph" style:parent-style-name="Frame_20_contents">
      <style:paragraph-properties fo:margin-left="0.0138in" fo:margin-top="0.0075in" fo:margin-bottom="0in" style:contextual-spacing="false"/>
    </style:style>
    <style:style style:name="P119" style:family="paragraph">
      <loext:graphic-properties draw:fill="none"/>
      <style:paragraph-properties fo:text-align="start"/>
      <style:text-properties fo:font-size="18pt"/>
    </style:style>
    <style:style style:name="T1" style:family="text">
      <style:text-properties style:text-underline-style="none"/>
    </style:style>
    <style:style style:name="T2" style:family="text">
      <style:text-properties fo:letter-spacing="-0.0083in"/>
    </style:style>
    <style:style style:name="T3" style:family="text">
      <style:text-properties fo:letter-spacing="-0.0075in"/>
    </style:style>
    <style:style style:name="T4" style:family="text">
      <style:text-properties fo:letter-spacing="-0.0016in"/>
    </style:style>
    <style:style style:name="T5" style:family="text">
      <style:text-properties fo:font-size="11.5pt" style:font-size-asian="11.5pt"/>
    </style:style>
    <style:style style:name="T6" style:family="text">
      <style:text-properties fo:font-size="11.5pt" fo:letter-spacing="-0.0055in" style:font-size-asian="11.5pt"/>
    </style:style>
    <style:style style:name="T7" style:family="text">
      <style:text-properties fo:font-size="11.5pt" fo:letter-spacing="-0.0063in" style:font-size-asian="11.5pt"/>
    </style:style>
    <style:style style:name="T8" style:family="text">
      <style:text-properties style:text-position="super 58%" fo:font-size="11.5pt" style:font-size-asian="11.5pt"/>
    </style:style>
    <style:style style:name="T9" style:family="text">
      <style:text-properties fo:font-size="11.5pt" fo:font-weight="bold" style:font-size-asian="11.5pt" style:font-weight-asian="bold"/>
    </style:style>
    <style:style style:name="T10" style:family="text">
      <style:text-properties fo:font-size="11.5pt" fo:letter-spacing="-0.0008in" style:font-size-asian="11.5pt"/>
    </style:style>
    <style:style style:name="T11" style:family="text">
      <style:text-properties fo:font-size="11.5pt" fo:letter-spacing="-0.0016in" style:font-size-asian="11.5pt"/>
    </style:style>
    <style:style style:name="T12" style:family="text">
      <style:text-properties fo:font-size="11.5pt" style:text-underline-style="solid" style:text-underline-width="auto" style:text-underline-color="font-color" style:font-size-asian="11.5pt"/>
    </style:style>
    <style:style style:name="T13" style:family="text">
      <style:text-properties fo:font-size="11.5pt" fo:letter-spacing="0.028in" style:font-size-asian="11.5pt"/>
    </style:style>
    <style:style style:name="T14" style:family="text">
      <style:text-properties fo:font-size="11.5pt" fo:letter-spacing="-0.002in" style:font-size-asian="11.5pt"/>
    </style:style>
    <style:style style:name="T15" style:family="text">
      <style:text-properties fo:font-size="11.5pt" fo:letter-spacing="-0.0008in" style:text-underline-style="solid" style:text-underline-width="auto" style:text-underline-color="font-color" style:font-size-asian="11.5pt"/>
    </style:style>
    <style:style style:name="T16" style:family="text">
      <style:text-properties fo:font-size="11.5pt" fo:letter-spacing="0.039in" style:font-size-asian="11.5pt"/>
    </style:style>
    <style:style style:name="T17" style:family="text">
      <style:text-properties fo:font-size="11.5pt" fo:letter-spacing="-0.0008in" fo:font-weight="bold" style:font-size-asian="11.5pt" style:font-weight-asian="bold"/>
    </style:style>
    <style:style style:name="T18" style:family="text">
      <style:text-properties fo:font-size="11.5pt" fo:letter-spacing="-0.0016in" fo:font-weight="bold" style:font-size-asian="11.5pt" style:font-weight-asian="bold"/>
    </style:style>
    <style:style style:name="T19" style:family="text">
      <style:text-properties fo:font-size="11.5pt" fo:letter-spacing="-0.0043in" style:font-size-asian="11.5pt"/>
    </style:style>
    <style:style style:name="T20" style:family="text">
      <style:text-properties fo:font-size="11.5pt" fo:letter-spacing="-0.0035in" style:font-size-asian="11.5pt"/>
    </style:style>
    <style:style style:name="T21" style:family="text">
      <style:text-properties fo:font-size="11.5pt" fo:letter-spacing="-0.011in" fo:font-weight="bold" style:font-size-asian="11.5pt" style:font-weight-asian="bold"/>
    </style:style>
    <style:style style:name="T22" style:family="text">
      <style:text-properties fo:font-size="11.5pt" fo:letter-spacing="-0.0091in" fo:font-weight="bold" style:font-size-asian="11.5pt" style:font-weight-asian="bold"/>
    </style:style>
    <style:style style:name="T23" style:family="text">
      <style:text-properties fo:font-size="11.5pt" fo:letter-spacing="-0.0098in" fo:font-weight="bold" style:font-size-asian="11.5pt" style:font-weight-asian="bold"/>
    </style:style>
    <style:style style:name="T24" style:family="text">
      <style:text-properties fo:font-size="11.5pt" fo:letter-spacing="-0.0028in" style:font-size-asian="11.5pt"/>
    </style:style>
    <style:style style:name="T25" style:family="text">
      <style:text-properties fo:letter-spacing="-0.0071in" style:text-underline-style="none"/>
    </style:style>
    <style:style style:name="T26" style:family="text">
      <style:text-properties fo:letter-spacing="-0.0028in" style:text-underline-style="none"/>
    </style:style>
    <style:style style:name="T27" style:family="text">
      <style:text-properties fo:letter-spacing="-0.0016in" style:text-underline-style="none"/>
    </style:style>
    <style:style style:name="T28" style:family="text">
      <style:text-properties style:text-underline-style="solid" style:text-underline-width="auto" style:text-underline-color="font-color"/>
    </style:style>
    <style:style style:name="T29" style:family="text">
      <style:text-properties fo:letter-spacing="0.028in"/>
    </style:style>
    <style:style style:name="T30" style:family="text">
      <style:text-properties fo:letter-spacing="-0.0071in"/>
    </style:style>
    <style:style style:name="T31" style:family="text">
      <style:text-properties fo:letter-spacing="-0.0055in"/>
    </style:style>
    <style:style style:name="T32" style:family="text">
      <style:text-properties fo:letter-spacing="-0.0098in"/>
    </style:style>
    <style:style style:name="T33" style:family="text">
      <style:text-properties fo:letter-spacing="-0.0063in" style:text-underline-style="solid" style:text-underline-width="auto" style:text-underline-color="font-color"/>
    </style:style>
    <style:style style:name="T34" style:family="text">
      <style:text-properties fo:letter-spacing="-0.0008in"/>
    </style:style>
    <style:style style:name="T35" style:family="text">
      <style:text-properties fo:letter-spacing="-0.0063in"/>
    </style:style>
    <style:style style:name="T36" style:family="text">
      <style:text-properties style:text-position="super 58%"/>
    </style:style>
    <style:style style:name="T37" style:family="text">
      <style:text-properties fo:letter-spacing="-0.0047in"/>
    </style:style>
    <style:style style:name="T38" style:family="text">
      <style:text-properties fo:letter-spacing="-0.0071in" style:text-underline-style="solid" style:text-underline-width="auto" style:text-underline-color="font-color"/>
    </style:style>
    <style:style style:name="T39" style:family="text">
      <style:text-properties fo:letter-spacing="-0.0055in" style:text-underline-style="solid" style:text-underline-width="auto" style:text-underline-color="font-color"/>
    </style:style>
    <style:style style:name="T40" style:family="text">
      <style:text-properties fo:letter-spacing="0.0374in"/>
    </style:style>
    <style:style style:name="T41" style:family="text">
      <style:text-properties fo:letter-spacing="-0.0028in"/>
    </style:style>
    <style:style style:name="T42" style:family="text">
      <style:text-properties fo:letter-spacing="-0.0008in" style:text-underline-style="solid" style:text-underline-width="auto" style:text-underline-color="font-color"/>
    </style:style>
    <style:style style:name="T43" style:family="text">
      <style:text-properties fo:letter-spacing="-0.0016in" style:text-underline-style="solid" style:text-underline-width="auto" style:text-underline-color="font-color"/>
    </style:style>
    <style:style style:name="T44" style:family="text">
      <style:text-properties fo:letter-spacing="-0.002in"/>
    </style:style>
    <style:style style:name="T45" style:family="text">
      <style:text-properties fo:letter-spacing="0.0555in"/>
    </style:style>
    <style:style style:name="T46" style:family="text">
      <style:text-properties fo:color="#1154cc" loext:opacity="100%" style:font-name="Georgia" fo:font-size="10pt" style:text-underline-style="solid" style:text-underline-width="auto" style:text-underline-color="#1154cc" style:font-size-asian="10pt"/>
    </style:style>
    <style:style style:name="T47" style:family="text">
      <style:text-properties fo:font-size="10pt" style:font-size-asian="10pt"/>
    </style:style>
    <style:style style:name="T48" style:family="text">
      <style:text-properties fo:color="#0000ff" loext:opacity="100%"/>
    </style:style>
    <style:style style:name="T49" style:family="text">
      <style:text-properties fo:letter-spacing="0.0189in"/>
    </style:style>
    <style:style style:name="T50" style:family="text">
      <style:text-properties fo:letter-spacing="-0.0035in"/>
    </style:style>
    <style:style style:name="T51" style:family="text">
      <style:text-properties fo:font-weight="bold" style:font-weight-asian="bold"/>
    </style:style>
    <style:style style:name="T52" style:family="text">
      <style:text-properties fo:color="#212121" loext:opacity="100%" style:text-underline-style="solid" style:text-underline-width="auto" style:text-underline-color="#212121" fo:font-weight="bold" style:font-weight-asian="bold"/>
    </style:style>
    <style:style style:name="T53" style:family="text">
      <style:text-properties fo:color="#212121" loext:opacity="100%" fo:font-weight="bold" style:font-weight-asian="bold"/>
    </style:style>
    <style:style style:name="T54" style:family="text">
      <style:text-properties fo:color="#212121" loext:opacity="100%" fo:letter-spacing="0.0555in" style:text-underline-style="solid" style:text-underline-width="auto" style:text-underline-color="#212121" fo:font-weight="bold" style:font-weight-asian="bold"/>
    </style:style>
    <style:style style:name="T55" style:family="text">
      <style:text-properties fo:color="#212121" loext:opacity="100%" fo:letter-spacing="0.0484in" style:text-underline-style="solid" style:text-underline-width="auto" style:text-underline-color="#212121" fo:font-weight="bold" style:font-weight-asian="bold"/>
    </style:style>
    <style:style style:name="T56" style:family="text">
      <style:text-properties fo:letter-spacing="0.0484in"/>
    </style:style>
    <style:style style:name="T57" style:family="text">
      <style:text-properties fo:letter-spacing="-0.0035in" style:text-underline-style="solid" style:text-underline-width="auto" style:text-underline-color="font-color"/>
    </style:style>
    <style:style style:name="T58" style:family="text">
      <style:text-properties fo:letter-spacing="-0.0028in" style:text-underline-style="solid" style:text-underline-width="auto" style:text-underline-color="font-color"/>
    </style:style>
    <style:style style:name="T59" style:family="text">
      <style:text-properties fo:letter-spacing="0.0201in"/>
    </style:style>
    <style:style style:name="T60" style:family="text">
      <style:text-properties fo:letter-spacing="0.0098in"/>
    </style:style>
    <style:style style:name="T61" style:family="text">
      <style:text-properties fo:letter-spacing="0.0555in" style:text-scale="150%"/>
    </style:style>
    <style:style style:name="T62" style:family="text">
      <style:text-properties fo:color="#212121" loext:opacity="100%"/>
    </style:style>
    <style:style style:name="T63" style:family="text">
      <style:text-properties fo:color="#212121" loext:opacity="100%" fo:letter-spacing="-0.0098in"/>
    </style:style>
    <style:style style:name="T64" style:family="text">
      <style:text-properties fo:color="#212121" loext:opacity="100%" fo:letter-spacing="0.028in"/>
    </style:style>
    <style:style style:name="T65" style:family="text">
      <style:text-properties fo:color="#0000ff" loext:opacity="100%" style:text-underline-style="solid" style:text-underline-width="auto" style:text-underline-color="#0000ff"/>
    </style:style>
    <style:style style:name="T66" style:family="text">
      <style:text-properties fo:color="#212121" loext:opacity="100%" style:font-name="Georgia"/>
    </style:style>
    <style:style style:name="T67" style:family="text">
      <style:text-properties fo:color="#212121" loext:opacity="100%" style:font-name="Georgia" style:text-underline-style="solid" style:text-underline-width="auto" style:text-underline-color="#212121"/>
    </style:style>
    <style:style style:name="T68" style:family="text">
      <style:text-properties fo:color="#212121" loext:opacity="100%" style:font-name="Georgia" fo:letter-spacing="-0.0043in" style:text-underline-style="solid" style:text-underline-width="auto" style:text-underline-color="#212121"/>
    </style:style>
    <style:style style:name="T69" style:family="text">
      <style:text-properties fo:font-size="12pt" style:font-size-asian="12pt"/>
    </style:style>
    <style:style style:name="T70" style:family="text">
      <style:text-properties fo:font-size="12pt" fo:letter-spacing="-0.0035in" style:font-size-asian="12pt"/>
    </style:style>
    <style:style style:name="T71" style:family="text">
      <style:text-properties fo:font-size="12pt" fo:letter-spacing="-0.002in" style:font-size-asian="12pt"/>
    </style:style>
    <style:style style:name="T72" style:family="text">
      <style:text-properties fo:font-size="12pt" fo:letter-spacing="0.0555in" style:font-size-asian="12pt"/>
    </style:style>
    <style:style style:name="T73" style:family="text">
      <style:text-properties fo:font-size="12pt" fo:letter-spacing="-0.0008in" style:font-size-asian="12pt"/>
    </style:style>
    <style:style style:name="T74" style:family="text">
      <style:text-properties fo:font-size="12pt" fo:letter-spacing="0.028in" style:font-size-asian="12pt"/>
    </style:style>
    <style:style style:name="T75" style:family="text">
      <style:text-properties fo:font-size="12pt" fo:letter-spacing="-0.0016in" style:font-size-asian="12pt"/>
    </style:style>
    <style:style style:name="T76" style:family="text">
      <style:text-properties fo:font-size="12pt" fo:letter-spacing="0.0555in" style:font-size-asian="12pt" style:text-scale="150%"/>
    </style:style>
    <style:style style:name="T77" style:family="text">
      <style:text-properties fo:letter-spacing="0.028in" fo:font-weight="bold" style:font-weight-asian="bold"/>
    </style:style>
    <style:style style:name="T78" style:family="text">
      <style:text-properties fo:font-size="7pt" style:font-size-asian="7pt"/>
    </style:style>
    <style:style style:name="T79" style:family="text">
      <style:text-properties fo:letter-spacing="-0.0091in"/>
    </style:style>
    <style:style style:name="T80" style:family="text">
      <style:text-properties style:text-underline-style="solid" style:text-underline-width="auto" style:text-underline-color="font-color" fo:font-weight="bold" style:font-weight-asian="bold"/>
    </style:style>
    <style:style style:name="T81" style:family="text">
      <style:text-properties fo:letter-spacing="-0.0035in" style:text-underline-style="solid" style:text-underline-width="auto" style:text-underline-color="font-color" fo:font-weight="bold" style:font-weight-asian="bold"/>
    </style:style>
    <style:style style:name="T82" style:family="text">
      <style:text-properties fo:letter-spacing="-0.0028in" style:text-underline-style="solid" style:text-underline-width="auto" style:text-underline-color="font-color" fo:font-weight="bold" style:font-weight-asian="bold"/>
    </style:style>
    <style:style style:name="T83" style:family="text">
      <style:text-properties fo:letter-spacing="-0.0016in" style:text-underline-style="solid" style:text-underline-width="auto" style:text-underline-color="font-color" fo:font-weight="bold" style:font-weight-asian="bold"/>
    </style:style>
    <style:style style:name="T84" style:family="text">
      <style:text-properties fo:letter-spacing="-0.0043in"/>
    </style:style>
    <style:style style:name="T85" style:family="text">
      <style:text-properties fo:font-size="12pt" style:font-name-asian="Calibri1" style:font-size-asian="12pt" style:font-size-complex="12pt"/>
    </style:style>
    <style:style style:name="T86" style:family="text">
      <style:text-properties fo:font-size="12pt" style:text-underline-style="solid" style:text-underline-width="auto" style:text-underline-color="font-color" fo:font-weight="bold" style:font-name-asian="Calibri1" style:font-size-asian="12pt" style:font-weight-asian="bold" style:font-size-complex="12pt"/>
    </style:style>
    <style:style style:name="T87" style:family="text">
      <style:text-properties fo:font-weight="bold" style:font-name-asian="Calibri1" style:font-weight-asian="bold"/>
    </style:style>
    <style:style style:name="T88" style:family="text">
      <style:text-properties style:font-name-asian="Calibri1"/>
    </style:style>
    <style:style style:name="T89" style:family="text">
      <style:text-properties style:text-underline-style="solid" style:text-underline-width="auto" style:text-underline-color="font-color" fo:font-weight="bold" style:font-name-asian="Calibri1" style:font-weight-asian="bold"/>
    </style:style>
    <style:style style:name="T90" style:family="text">
      <style:text-properties style:text-underline-style="solid" style:text-underline-width="auto" style:text-underline-color="font-color" style:font-name-asian="Calibri1"/>
    </style:style>
    <style:style style:name="T91" style:family="text">
      <style:text-properties fo:color="#000000" loext:opacity="100%"/>
    </style:style>
    <style:style style:name="T92" style:family="text">
      <style:text-properties fo:color="#000000" loext:opacity="100%" style:font-name-asian="Calibri1"/>
    </style:style>
    <style:style style:name="T93" style:family="text">
      <style:text-properties fo:font-weight="bold" style:font-weight-asian="bold" style:font-weight-complex="bold"/>
    </style:style>
    <style:style style:name="T94" style:family="text">
      <style:text-properties fo:color="#ff0000" loext:opacity="100%" fo:font-weight="bold" style:font-name-asian="Calibri1" style:font-weight-asian="bold"/>
    </style:style>
    <style:style style:name="T95" style:family="text">
      <style:text-properties style:text-position="super 58%" style:font-name-asian="Calibri1"/>
    </style:style>
    <style:style style:name="T96" style:family="text">
      <style:text-properties officeooo:rsid="001d123f" style:font-name-asian="Calibri1"/>
    </style:style>
    <style:style style:name="T97" style:family="text">
      <style:text-properties fo:color="#0000ff" loext:opacity="100%" style:font-name-asian="Calibri1"/>
    </style:style>
    <style:style style:name="T98" style:family="text">
      <style:text-properties fo:font-style="italic" style:font-name-asian="Calibri1" style:font-style-asian="italic" style:font-style-complex="italic" style:font-weight-complex="bold"/>
    </style:style>
    <style:style style:name="T99" style:family="text">
      <style:text-properties fo:font-size="10pt" fo:font-weight="bold" style:font-size-asian="10pt" style:font-weight-asian="bold"/>
    </style:style>
    <style:style style:name="Sect1" style:family="section">
      <style:section-properties style:editable="false">
        <style:columns fo:column-count="1" fo:column-gap="0in"/>
      </style:section-properties>
    </style:style>
    <style:style style:name="Sect2" style:family="section">
      <style:section-properties style:editable="false">
        <style:columns fo:column-count="2">
          <style:column style:rel-width="30700*" fo:start-indent="0in" fo:end-indent="0.2118in"/>
          <style:column style:rel-width="34835*" fo:start-indent="0.2118in" fo:end-indent="0in"/>
        </style:columns>
      </style:section-properties>
    </style:style>
    <style:style style:name="Sect3" style:family="section">
      <style:section-properties text:dont-balance-text-columns="true" style:editable="false">
        <style:columns fo:column-count="2">
          <style:column style:rel-width="31409*" fo:start-indent="0in" fo:end-indent="0.5098in"/>
          <style:column style:rel-width="34126*" fo:start-indent="0.5098in" fo:end-indent="0in"/>
        </style:columns>
      </style:section-properties>
    </style:style>
    <style:style style:name="Sect4" style:family="section">
      <style:section-properties style:editable="false">
        <style:columns fo:column-count="2">
          <style:column style:rel-width="26079*" fo:start-indent="0in" fo:end-indent="0.9661in"/>
          <style:column style:rel-width="39456*" fo:start-indent="0.9661in" fo:end-indent="0in"/>
        </style:columns>
      </style:section-properties>
    </style:style>
    <style:style style:name="Sect5" style:family="section">
      <style:section-properties text:dont-balance-text-columns="true" style:editable="false">
        <style:columns fo:column-count="2">
          <style:column style:rel-width="29993*" fo:start-indent="0in" fo:end-indent="0.539in"/>
          <style:column style:rel-width="35542*" fo:start-indent="0.539in" fo:end-indent="0in"/>
        </style:columns>
      </style:section-properties>
    </style:style>
    <style:style style:name="gr1" style:family="graphic" style:parent-style-name="Frame">
      <style:graphic-properties draw:stroke="none" svg:stroke-width="0in" draw:fill="none" loext:fill-use-slide-background="false" draw:textarea-vertical-align="top" draw:auto-grow-height="false" fo:min-height="0.3425in" fo:min-width="0.522in" fo:padding-top="0in" fo:padding-bottom="0in" fo:padding-left="0in" fo:padding-right="0in" fo:wrap-option="wrap" loext:decorative="false" fo:margin-left="0in" fo:margin-right="0in" fo:margin-top="0in" fo:margin-bottom="0in"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gr2" style:family="graphic">
      <style:graphic-properties draw:stroke="none" svg:stroke-width="0in" draw:fill="none" loext:fill-use-slide-background="false" draw:textarea-vertical-align="top" draw:auto-grow-height="false" fo:min-height="0.3425in" fo:min-width="0.522in" fo:padding-top="0in" fo:padding-bottom="0in" fo:padding-left="0in" fo:padding-right="0in" fo:wrap-option="wrap" loext:decorative="false" fo:margin-left="0in" fo:margin-right="0in" fo:margin-top="0in" fo:margin-bottom="0in" style:run-through="background" style:wrap="run-through" style:number-wrapped-paragraphs="no-limit" style:vertical-pos="from-top" style:vertical-rel="page" style:horizontal-pos="from-left" style:horizontal-rel="page"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section text:style-name="Sect1" text:name="TextSection">
        <text:h text:style-name="P1" text:outline-level="1" loext:marker-style-name="T1">CONSULTING<text:span text:style-name="T2"> </text:span>AGREEMENT<text:span text:style-name="T3"> </text:span><text:span text:style-name="T4">(COMPANY)</text:span></text:h>
        <text:p text:style-name="P2" loext:marker-style-name="T5"><text:span text:style-name="T5">The Parties to this Consulting Agreement (the "Agreement") are TEACHERS COLLEGE, COLUMBIA UNIVERSITY,</text:span><text:span text:style-name="T6"> </text:span><text:span text:style-name="T5">a</text:span><text:span text:style-name="T7"> </text:span><text:span text:style-name="T5">not-for-profit</text:span><text:span text:style-name="T6"> </text:span><text:span text:style-name="T5">corporation</text:span><text:span text:style-name="T7"> </text:span><text:span text:style-name="T5">of</text:span><text:span text:style-name="T6"> </text:span><text:span text:style-name="T5">the</text:span><text:span text:style-name="T7"> </text:span><text:span text:style-name="T5">State</text:span><text:span text:style-name="T6"> </text:span><text:span text:style-name="T5">of</text:span><text:span text:style-name="T7"> </text:span><text:span text:style-name="T5">New</text:span><text:span text:style-name="T6"> </text:span><text:span text:style-name="T5">York</text:span><text:span text:style-name="T7"> </text:span><text:span text:style-name="T5">having</text:span><text:span text:style-name="T6"> </text:span><text:span text:style-name="T5">offices</text:span><text:span text:style-name="T7"> </text:span><text:span text:style-name="T5">located</text:span><text:span text:style-name="T6"> </text:span><text:span text:style-name="T5">at</text:span><text:span text:style-name="T7"> </text:span><text:span text:style-name="T5">525</text:span><text:span text:style-name="T6"> </text:span><text:span text:style-name="T5">West</text:span><text:span text:style-name="T7"> </text:span><text:span text:style-name="T5">120</text:span><text:span text:style-name="T8">th</text:span><text:span text:style-name="T5"> Street, New York, New York 10027 on behalf of the [Full Name of TC Office/Department] (the "College") and </text:span><text:span text:style-name="T9">[Full Name of Consultant]</text:span><text:span text:style-name="T5">, a company with an address at [Full Address of Consultant, including zip code] ("Consultant") cumulatively or individually referred to as the Party or Parties.</text:span></text:p>
        <text:p text:style-name="P3" loext:marker-style-name="T5"><text:span text:style-name="T5">The</text:span><text:span text:style-name="T10"> </text:span><text:span text:style-name="T5">Parties</text:span><text:span text:style-name="T10"> </text:span><text:span text:style-name="T5">agree</text:span><text:span text:style-name="T10"> </text:span><text:span text:style-name="T5">as</text:span><text:span text:style-name="T10"> </text:span><text:span text:style-name="T11">follows:</text:span></text:p>
        <text:p text:style-name="P4" loext:marker-style-name="T5"/>
        <text:list text:style-name="WWNum2">
          <text:list-item>
            <text:p text:style-name="P5" loext:marker-style-name="T5"><text:span text:style-name="T12">Services</text:span><text:span text:style-name="T5">:</text:span><text:span text:style-name="T13"> </text:span><text:span text:style-name="T5">Consultant</text:span><text:span text:style-name="T14"> </text:span><text:span text:style-name="T5">agrees</text:span><text:span text:style-name="T14"> </text:span><text:span text:style-name="T5">to</text:span><text:span text:style-name="T14"> </text:span><text:span text:style-name="T5">complete</text:span><text:span text:style-name="T14"> </text:span><text:span text:style-name="T5">the</text:span><text:span text:style-name="T14"> </text:span><text:span text:style-name="T5">consulting</text:span><text:span text:style-name="T14"> </text:span><text:span text:style-name="T5">services</text:span><text:span text:style-name="T14"> </text:span><text:span text:style-name="T5">(the</text:span><text:span text:style-name="T14"> </text:span><text:span text:style-name="T5">"Services")</text:span><text:span text:style-name="T14"> </text:span><text:span text:style-name="T5">described</text:span><text:span text:style-name="T14"> </text:span><text:span text:style-name="T5">in</text:span><text:span text:style-name="T14"> </text:span><text:span text:style-name="T5">the</text:span><text:span text:style-name="T14"> </text:span><text:span text:style-name="T5">Scope</text:span><text:span text:style-name="T14"> </text:span><text:span text:style-name="T5">of Work (the "Services"), set out in schedule A, which is attached to and made a part of the Agreement.</text:span></text:p>
          </text:list-item>
        </text:list>
        <text:p text:style-name="P4" loext:marker-style-name="T5"/>
        <text:list text:continue-numbering="true" text:style-name="WWNum2">
          <text:list-item>
            <text:p text:style-name="P6" loext:marker-style-name="T5"><text:span text:style-name="T12">Period</text:span><text:span text:style-name="T15"> </text:span><text:span text:style-name="T12">of</text:span><text:span text:style-name="T15"> </text:span><text:span text:style-name="T12">Performance</text:span><text:span text:style-name="T5">:</text:span><text:span text:style-name="T16"> </text:span><text:span text:style-name="T5">This</text:span><text:span text:style-name="T10"> </text:span><text:span text:style-name="T5">Agreement</text:span><text:span text:style-name="T10"> </text:span><text:span text:style-name="T5">will</text:span><text:span text:style-name="T10"> </text:span><text:span text:style-name="T5">begin</text:span><text:span text:style-name="T10"> </text:span><text:span text:style-name="T5">on</text:span><text:span text:style-name="T10"> </text:span><text:span text:style-name="T9">[Start</text:span><text:span text:style-name="T17"> </text:span><text:span text:style-name="T9">Date]</text:span><text:span text:style-name="T17"> </text:span><text:span text:style-name="T5">and</text:span><text:span text:style-name="T10"> </text:span><text:span text:style-name="T5">continue</text:span><text:span text:style-name="T10"> </text:span><text:span text:style-name="T5">through</text:span><text:span text:style-name="T10"> </text:span><text:span text:style-name="T9">[End</text:span><text:span text:style-name="T17"> </text:span><text:span text:style-name="T18">Date]</text:span></text:p>
          </text:list-item>
        </text:list>
        <text:p text:style-name="P7" loext:marker-style-name="T5"><text:span text:style-name="T5">(the</text:span><text:span text:style-name="T19"> </text:span><text:span text:style-name="T5">"Term"</text:span><text:span text:style-name="T20"> </text:span><text:span text:style-name="T5">of</text:span><text:span text:style-name="T20"> </text:span><text:span text:style-name="T5">the</text:span><text:span text:style-name="T20"> </text:span><text:span text:style-name="T11">Agreement).</text:span></text:p>
        <text:p text:style-name="P4" loext:marker-style-name="T5"/>
        <text:list text:continue-numbering="true" text:style-name="WWNum2">
          <text:list-item>
            <text:p text:style-name="P6" loext:marker-style-name="T5"><text:span text:style-name="T12">Consideration</text:span><text:span text:style-name="T5">:</text:span><text:span text:style-name="T16"> </text:span><text:span text:style-name="T5">In</text:span><text:span text:style-name="T10"> </text:span><text:span text:style-name="T5">compensation</text:span><text:span text:style-name="T10"> </text:span><text:span text:style-name="T5">for</text:span><text:span text:style-name="T10"> </text:span><text:span text:style-name="T5">the</text:span><text:span text:style-name="T10"> </text:span><text:span text:style-name="T5">Services,</text:span><text:span text:style-name="T10"> </text:span><text:span text:style-name="T5">Consultant</text:span><text:span text:style-name="T10"> </text:span><text:span text:style-name="T5">will</text:span><text:span text:style-name="T10"> </text:span><text:span text:style-name="T5">be</text:span><text:span text:style-name="T10"> </text:span><text:span text:style-name="T5">paid</text:span><text:span text:style-name="T10"> </text:span><text:span text:style-name="T5">an</text:span><text:span text:style-name="T10"> </text:span><text:span text:style-name="T5">amount</text:span><text:span text:style-name="T10"> </text:span><text:span text:style-name="T5">not</text:span><text:span text:style-name="T10"> </text:span><text:span text:style-name="T5">to</text:span><text:span text:style-name="T10"> </text:span><text:span text:style-name="T11">exceed</text:span></text:p>
          </text:list-item>
        </text:list>
        <text:p text:style-name="P7" loext:marker-style-name="T9"><text:span text:style-name="T9">[TOTAL</text:span><text:span text:style-name="T21"> </text:span><text:span text:style-name="T9">COMPENSATION</text:span><text:span text:style-name="T22"> </text:span><text:span text:style-name="T9">DUE</text:span><text:span text:style-name="T22"> </text:span><text:span text:style-name="T9">TO</text:span><text:span text:style-name="T23"> </text:span><text:span text:style-name="T9">CONSULTANT</text:span><text:span text:style-name="T22"> </text:span><text:span text:style-name="T9">IN</text:span><text:span text:style-name="T22"> </text:span><text:span text:style-name="T9">WORDS,</text:span><text:span text:style-name="T22"> </text:span><text:span text:style-name="T18">INCLUDING</text:span></text:p>
        <text:p text:style-name="P8" loext:marker-style-name="T5"><text:span text:style-name="T9">REIMBURSEMENTS] DOLLARS ($0.00) </text:span><text:span text:style-name="T5">during the Term of this Agreement. Such compensation inclusive of all expenses related to providing the Services. The College will not be responsible for unanticipated</text:span><text:span text:style-name="T24"> </text:span><text:span text:style-name="T5">expenses</text:span><text:span text:style-name="T24"> </text:span><text:span text:style-name="T5">unless</text:span><text:span text:style-name="T24"> </text:span><text:span text:style-name="T5">an</text:span><text:span text:style-name="T24"> </text:span><text:span text:style-name="T5">authorized</text:span><text:span text:style-name="T24"> </text:span><text:span text:style-name="T5">representative</text:span><text:span text:style-name="T24"> </text:span><text:span text:style-name="T5">of</text:span><text:span text:style-name="T24"> </text:span><text:span text:style-name="T5">the</text:span><text:span text:style-name="T24"> </text:span><text:span text:style-name="T5">College</text:span><text:span text:style-name="T24"> </text:span><text:span text:style-name="T5">approves</text:span><text:span text:style-name="T24"> </text:span><text:span text:style-name="T5">the</text:span><text:span text:style-name="T24"> </text:span><text:span text:style-name="T5">expenses</text:span><text:span text:style-name="T24"> </text:span><text:span text:style-name="T5">in</text:span><text:span text:style-name="T24"> </text:span><text:span text:style-name="T5">writing before the expenses are incurred.</text:span></text:p>
        <text:p text:style-name="P4" loext:marker-style-name="T5"/>
        <text:list text:continue-numbering="true" text:style-name="WWNum2">
          <text:list-item>
            <text:p text:style-name="P9" loext:marker-style-name="T5"><text:span text:style-name="T12">Method of Payment</text:span><text:span text:style-name="T5">: Consultant will bill the College no later than ten (10) business days after the completion</text:span><text:span text:style-name="T14"> </text:span><text:span text:style-name="T5">of</text:span><text:span text:style-name="T14"> </text:span><text:span text:style-name="T5">the</text:span><text:span text:style-name="T14"> </text:span><text:span text:style-name="T5">Services.</text:span><text:span text:style-name="T14"> </text:span><text:span text:style-name="T5">Consultant's</text:span><text:span text:style-name="T14"> </text:span><text:span text:style-name="T5">acceptance</text:span><text:span text:style-name="T14"> </text:span><text:span text:style-name="T5">of</text:span><text:span text:style-name="T14"> </text:span><text:span text:style-name="T5">final</text:span><text:span text:style-name="T14"> </text:span><text:span text:style-name="T5">payment</text:span><text:span text:style-name="T14"> </text:span><text:span text:style-name="T5">for</text:span><text:span text:style-name="T14"> </text:span><text:span text:style-name="T5">the</text:span><text:span text:style-name="T14"> </text:span><text:span text:style-name="T5">Services</text:span><text:span text:style-name="T14"> </text:span><text:span text:style-name="T5">will</text:span><text:span text:style-name="T14"> </text:span><text:span text:style-name="T5">release</text:span><text:span text:style-name="T14"> </text:span><text:span text:style-name="T5">the</text:span><text:span text:style-name="T14"> </text:span><text:span text:style-name="T5">College from all liability to Consultant under this Agreement.</text:span></text:p>
          </text:list-item>
        </text:list>
        <text:p text:style-name="P4" loext:marker-style-name="T5"/>
        <text:list text:continue-numbering="true" text:style-name="WWNum2">
          <text:list-item>
            <text:p text:style-name="P10" loext:marker-style-name="T5"><text:span text:style-name="T12">Notification</text:span><text:span text:style-name="T5">:</text:span><text:span text:style-name="T13"> </text:span><text:span text:style-name="T5">Notices required under this Agreement must be in writing and delivered in person, by nationally</text:span><text:span text:style-name="T14"> </text:span><text:span text:style-name="T5">recognized</text:span><text:span text:style-name="T14"> </text:span><text:span text:style-name="T5">courier</text:span><text:span text:style-name="T14"> </text:span><text:span text:style-name="T5">services</text:span><text:span text:style-name="T14"> </text:span><text:span text:style-name="T5">(e.g.,</text:span><text:span text:style-name="T14"> </text:span><text:span text:style-name="T5">FedEx),</text:span><text:span text:style-name="T14"> </text:span><text:span text:style-name="T5">by</text:span><text:span text:style-name="T14"> </text:span><text:span text:style-name="T5">certified</text:span><text:span text:style-name="T14"> </text:span><text:span text:style-name="T5">mail</text:span><text:span text:style-name="T14"> </text:span><text:span text:style-name="T5">with</text:span><text:span text:style-name="T14"> </text:span><text:span text:style-name="T5">return</text:span><text:span text:style-name="T14"> </text:span><text:span text:style-name="T5">receipt</text:span><text:span text:style-name="T14"> </text:span><text:span text:style-name="T5">request,</text:span><text:span text:style-name="T14"> </text:span><text:span text:style-name="T5">or</text:span><text:span text:style-name="T14"> </text:span><text:span text:style-name="T5">facsimile with confirmation, to:</text:span></text:p>
          </text:list-item>
        </text:list>
        <text:h text:style-name="P11" text:outline-level="2" loext:marker-style-name="T1"><text:span text:style-name="T25">To</text:span><text:span text:style-name="T26"> </text:span><text:span text:style-name="T27">Consultant:</text:span></text:h>
      </text:section>
      <text:section text:style-name="Sect2" text:name="Section1">
        <text:p text:style-name="P12"><text:span text:style-name="T28">Technical Matters and Invoicing</text:span><text:span text:style-name="T29"> </text:span>Name:<text:span text:style-name="T30"> </text:span>[Name<text:span text:style-name="T30"> </text:span>of<text:span text:style-name="T30"> </text:span>Consultant<text:span text:style-name="T30"> </text:span>Company]</text:p>
        <text:p text:style-name="P13">Contact<text:span text:style-name="T31"> </text:span>person:<text:span text:style-name="T31"> </text:span>[Name<text:span text:style-name="T31"> </text:span>of<text:span text:style-name="T31"> </text:span>Company<text:span text:style-name="T31"> </text:span>Contact] Address: [Address Line 1]</text:p>
        <text:p text:style-name="P14">[Address Line 2] [City,<text:span text:style-name="T32"> </text:span>State,<text:span text:style-name="T32"> </text:span>Zip<text:span text:style-name="T32"> </text:span>Code]</text:p>
        <text:p text:style-name="P15">Phone:<text:span text:style-name="T32"> </text:span>[Telephone<text:span text:style-name="T32"> </text:span>Number] Email: [Email Address]<text:span text:style-name="T29"> </text:span>Fax: [Fax]</text:p>
        <text:p text:style-name="P16"><text:span text:style-name="T28">Agreement</text:span><text:span text:style-name="T33"> </text:span><text:span text:style-name="T28">and</text:span><text:span text:style-name="T33"> </text:span><text:span text:style-name="T28">Legal</text:span><text:span text:style-name="T33"> </text:span><text:span text:style-name="T28">Matters</text:span><text:span text:style-name="T33"> </text:span><text:span text:style-name="T28">(if</text:span><text:span text:style-name="T33"> </text:span><text:span text:style-name="T28">different)</text:span> Name: [Name of Company Contact] Address: [Address Line 1]</text:p>
        <text:p text:style-name="P17">[Address Line 2] [City,<text:span text:style-name="T32"> </text:span>State,<text:span text:style-name="T32"> </text:span>Zip<text:span text:style-name="T32"> </text:span>Code]</text:p>
        <text:p text:style-name="P18">Phone:<text:span text:style-name="T32"> </text:span>[Telephone<text:span text:style-name="T32"> </text:span>Number] Email: [Email]</text:p>
        <text:p text:style-name="P13">Fax:<text:span text:style-name="T34"> </text:span><text:span text:style-name="T4">[Fax]</text:span></text:p>
      </text:section>
      <text:section text:style-name="Sect1" text:name="Section2">
        <text:p text:style-name="P19"/>
      </text:section>
      <text:section text:style-name="Sect3" text:name="Section3">
        <text:h text:style-name="P20" text:outline-level="2" loext:marker-style-name="T1"><text:span text:style-name="T25">To</text:span><text:span text:style-name="T27"> College:</text:span></text:h>
        <text:p text:style-name="P21"><text:span text:style-name="T28">Technical Matters and Invoicing</text:span> Teachers<text:span text:style-name="T32"> </text:span>College,<text:span text:style-name="T32"> </text:span>Columbia<text:span text:style-name="T32"> </text:span>University [Name of TC Office/Department]</text:p>
        <text:p text:style-name="P22">Attn:<text:span text:style-name="T31"> </text:span>[TC<text:span text:style-name="T31"> </text:span>Contact<text:span text:style-name="T31"> </text:span>handling<text:span text:style-name="T31"> </text:span>invoicing<text:span text:style-name="T31"> </text:span>and technical matters]</text:p>
        <text:p text:style-name="P13">525<text:span text:style-name="T35"> </text:span>West<text:span text:style-name="T35"> </text:span>120<text:span text:style-name="T36">th</text:span><text:span text:style-name="T35"> </text:span><text:span text:style-name="T4">Street</text:span></text:p>
        <text:p text:style-name="P23">Box<text:span text:style-name="T37"> </text:span>#:<text:span text:style-name="T37"> </text:span>[Mailbox<text:span text:style-name="T37"> </text:span>#<text:span text:style-name="T37"> </text:span>of<text:span text:style-name="T37"> </text:span>TC<text:span text:style-name="T37"> </text:span>Contact] New York, NY 10027</text:p>
        <text:p text:style-name="P24"/>
        <text:p text:style-name="P25">Phone:<text:span text:style-name="T32"> </text:span>[TC<text:span text:style-name="T32"> </text:span>Telephone<text:span text:style-name="T32"> </text:span>Number] Email: [TC Email]</text:p>
        <text:p text:style-name="P26"><text:span text:style-name="T28">Agreement</text:span><text:span text:style-name="T38"> </text:span><text:span text:style-name="T28">and</text:span><text:span text:style-name="T39"> </text:span><text:span text:style-name="T28">Legal</text:span><text:span text:style-name="T39"> </text:span><text:span text:style-name="T28">Matters</text:span> Office<text:span text:style-name="T4"> </text:span>of<text:span text:style-name="T4"> </text:span>the<text:span text:style-name="T4"> </text:span>General<text:span text:style-name="T4"> Counsel</text:span></text:p>
        <text:p text:style-name="P27">Teachers<text:span text:style-name="T32"> </text:span>College,<text:span text:style-name="T32"> </text:span>Columbia<text:span text:style-name="T32"> </text:span>University 525 West 120<text:span text:style-name="T36">th</text:span> Street, Box #83</text:p>
        <text:p text:style-name="Text_20_body">New<text:span text:style-name="T35"> </text:span>York,<text:span text:style-name="T35"> </text:span>NY<text:span text:style-name="T31"> </text:span><text:span text:style-name="T4">10027</text:span></text:p>
        <text:p text:style-name="Text_20_body"><text:soft-page-break/>Phone:<text:span text:style-name="T40"> </text:span>(212)<text:span text:style-name="T34"> </text:span>678-<text:span text:style-name="T41">4164 <text:s text:c="4"/></text:span>Email:<text:a xlink:type="simple" xlink:href="mailto:generalcounsel@tc.columbia.edu" text:style-name="Internet_20_link" text:visited-style-name="Visited_20_Internet_20_Link"><text:span text:style-name="Internet_20_link"><text:span text:style-name="T4">generalcounsel@tc.columbia.edu</text:span></text:span></text:a></text:p>
      </text:section>
      <text:list text:continue-numbering="true" text:style-name="WWNum2">
        <text:list-item>
          <text:p text:style-name="P28"><text:span text:style-name="T28">Independent</text:span><text:span text:style-name="T42"> </text:span><text:span text:style-name="T28">Contractor</text:span><text:span text:style-name="T42"> </text:span><text:span text:style-name="T43">Status</text:span><text:span text:style-name="T4">:</text:span></text:p>
          <text:list>
            <text:list-item>
              <text:p text:style-name="P29">Consultant<text:span text:style-name="T4"> </text:span>affirms<text:span text:style-name="T34"> </text:span>that<text:span text:style-name="T34"> </text:span>it<text:span text:style-name="T4"> </text:span>meets<text:span text:style-name="T34"> </text:span>the<text:span text:style-name="T34"> </text:span>requirements<text:span text:style-name="T34"> </text:span>for<text:span text:style-name="T4"> </text:span>being<text:span text:style-name="T34"> </text:span>an<text:span text:style-name="T34"> </text:span>Independent<text:span text:style-name="T34"> </text:span>Contractor<text:span text:style-name="T4"> </text:span>under<text:span text:style-name="T34"> </text:span>all<text:span text:style-name="T34"> </text:span>applicable<text:span text:style-name="T34"> </text:span><text:span text:style-name="T4">laws.</text:span></text:p>
            </text:list-item>
            <text:list-item>
              <text:p text:style-name="P30">Consultant, and not the College, will exercise sole control over<text:span text:style-name="T44"> </text:span>the<text:span text:style-name="T44"> </text:span>manner<text:span text:style-name="T44"> </text:span>and<text:span text:style-name="T44"> </text:span>means<text:span text:style-name="T44"> </text:span>by<text:span text:style-name="T44"> </text:span>which<text:span text:style-name="T44"> </text:span>their<text:span text:style-name="T44"> </text:span>Services are performed and/or product is delivered.</text:p>
            </text:list-item>
            <text:list-item>
              <text:p text:style-name="P31">Consultant is not an agent of the College and therefore is not authorized to transact business or make any commitments for the College unless expressly authorized in writing by an officer of the College.</text:p>
            </text:list-item>
            <text:list-item>
              <text:p text:style-name="P32">The College does not pay or withhold federal, state, or local income tax or other payroll tax of any kind on behalf of Consultant or its employees.<text:span text:style-name="T45"> </text:span>Neither Consultant nor Consultant's employees<text:span text:style-name="T4"> </text:span>are<text:span text:style-name="T4"> </text:span>eligible<text:span text:style-name="T4"> </text:span>for<text:span text:style-name="T4"> </text:span>or<text:span text:style-name="T4"> </text:span>entitled to participate in any of the College's pension, health, or other benefit plans. Consultant is responsible for the payment of all required employment-related taxes and fees, payroll taxes, including, but not limited to, income taxes, Social Security taxes,<text:span text:style-name="T44"> </text:span>Federal<text:span text:style-name="T44"> </text:span>Unemployment<text:span text:style-name="T44"> </text:span>Compensation<text:span text:style-name="T44"> </text:span>taxes,<text:span text:style-name="T44"> </text:span>and<text:span text:style-name="T44"> </text:span>any<text:span text:style-name="T44"> </text:span>other<text:span text:style-name="T44"> </text:span>fees,<text:span text:style-name="T44"> </text:span>charges,<text:span text:style-name="T44"> </text:span>licenses,<text:span text:style-name="T44"> </text:span>or payments required by federal, state or local law.</text:p>
            </text:list-item>
          </text:list>
        </text:list-item>
        <text:list-item>
          <text:p text:style-name="P33"><text:span text:style-name="T28">Records and Audit:</text:span><text:span text:style-name="T29"> </text:span>Consultant certifies that it meets the applicable audit requirements of the College and maintains books and records as required by the Internal Revenue Service.<text:span text:style-name="T29"> </text:span>The College, or its authorized representatives, will, until seven (7) years after final payment under this Agreement, have access to any of Consultant's records related to this Agreement for the purpose of conducting audits. If any unsubstantiated payment or overpayment is<text:span text:style-name="T44"> </text:span>discovered<text:span text:style-name="T44"> </text:span>as<text:span text:style-name="T44"> </text:span>a<text:span text:style-name="T44"> </text:span>result<text:span text:style-name="T44"> </text:span>of<text:span text:style-name="T44"> </text:span>any<text:span text:style-name="T44"> </text:span>such<text:span text:style-name="T44"> </text:span>audit,<text:span text:style-name="T44"> </text:span>Consultant<text:span text:style-name="T44"> </text:span>agrees<text:span text:style-name="T44"> </text:span>to<text:span text:style-name="T44"> </text:span>repay<text:span text:style-name="T44"> </text:span>the<text:span text:style-name="T44"> </text:span>College<text:span text:style-name="T44"> </text:span>within thirty (30) calendar days of a<text:span text:style-name="T44"> </text:span>request<text:span text:style-name="T44"> </text:span>for<text:span text:style-name="T44"> </text:span>repayment<text:span text:style-name="T44"> </text:span>or,<text:span text:style-name="T44"> </text:span>if<text:span text:style-name="T44"> </text:span>the<text:span text:style-name="T44"> </text:span>Services<text:span text:style-name="T44"> </text:span>are<text:span text:style-name="T44"> </text:span>not<text:span text:style-name="T44"> </text:span>yet<text:span text:style-name="T44"> </text:span>complete,<text:span text:style-name="T44"> </text:span>Consultant<text:span text:style-name="T44"> </text:span>authorizes the College to reduce any payments due by the amount of the unsubstantiated payment or overpayment. The period of access for records will continue after all disputes are settled.</text:p>
        </text:list-item>
      </text:list>
      <text:p text:style-name="P34"/>
      <text:list text:continue-numbering="true" text:style-name="WWNum2">
        <text:list-item>
          <text:p text:style-name="P35"><text:span text:style-name="T28">Conflict</text:span><text:span text:style-name="T42"> </text:span><text:span text:style-name="T28">of</text:span><text:span text:style-name="T42"> </text:span><text:span text:style-name="T43">Interest:</text:span></text:p>
          <text:list>
            <text:list-item>
              <text:p text:style-name="P36">Consultant will disclose any known or potential conflict of interest during the Term of the Agreement.<text:span text:style-name="T29"> </text:span>This disclosure will initially be made in writing to the Office of General Counsel by accurately completing the College's online Conflict of Interest Form ("COI"), available at this link<text:span text:style-name="T29"> </text:span><text:a xlink:type="simple" xlink:href="http://tc.edu/coi_companies_form" text:style-name="ListLabel_20_20" text:visited-style-name="ListLabel_20_20"><text:span text:style-name="T46">tc.edu/coi_companies_form</text:span></text:a><text:span text:style-name="T47">. </text:span>Any subsequent conflicts or any situations or activities that might give the appearance of a conflict of interest must be immediately<text:span text:style-name="T41"> </text:span>reported<text:span text:style-name="T41"> </text:span>to<text:span text:style-name="T41"> </text:span>the<text:span text:style-name="T41"> </text:span>Office<text:span text:style-name="T41"> </text:span>of<text:span text:style-name="T41"> </text:span>General<text:span text:style-name="T41"> </text:span>Counsel<text:span text:style-name="T41"> </text:span>by<text:span text:style-name="T41"> </text:span>emailing<text:span text:style-name="T41"> </text:span>the<text:span text:style-name="T41"> </text:span>office<text:span text:style-name="T41"> </text:span>at<text:span text:style-name="T41"> </text:span><text:a xlink:type="simple" xlink:href="mailto:generalcounsel@tc.columbia.edu" text:style-name="ListLabel_20_21" text:visited-style-name="ListLabel_20_21"><text:span text:style-name="T48">generalcounsel@tc.columbia.edu</text:span></text:a>.</text:p>
            </text:list-item>
            <text:list-item>
              <text:p text:style-name="P37">For purposes of this paragraph, the term "conflict of interest" or "potential conflict of interest" means any situation or circumstance in which Consultant, its directors, agents or any of his/her family members or any affiliated<text:span text:style-name="T44"> </text:span>business<text:span text:style-name="T44"> </text:span>or<text:span text:style-name="T44"> </text:span>associate<text:span text:style-name="T44"> </text:span>either<text:span text:style-name="T44"> </text:span>(i)<text:span text:style-name="T44"> </text:span>has<text:span text:style-name="T44"> </text:span>an<text:span text:style-name="T44"> </text:span>existing<text:span text:style-name="T44"> </text:span>or<text:span text:style-name="T44"> </text:span>potential<text:span text:style-name="T44"> </text:span>financial<text:span text:style-name="T44"> </text:span>or<text:span text:style-name="T44"> </text:span>other<text:span text:style-name="T44"> </text:span>material<text:span text:style-name="T44"> </text:span>interest<text:span text:style-name="T44"> </text:span>that<text:span text:style-name="T44"> </text:span>impairs or might appear to impair the individual's independence or objectivity of judgment in the discharge of responsibilities to the College, or (ii) receives a financial or other material benefit from knowledge of information obtained<text:span text:style-name="T34"> </text:span>from<text:span text:style-name="T34"> </text:span>or<text:span text:style-name="T34"> </text:span>confidential<text:span text:style-name="T34"> </text:span>to<text:span text:style-name="T34"> </text:span>the<text:span text:style-name="T34"> </text:span>College<text:span text:style-name="T34"> </text:span>or,<text:span text:style-name="T34"> </text:span>(iii)<text:span text:style-name="T34"> </text:span>has<text:span text:style-name="T34"> </text:span>the<text:span text:style-name="T34"> </text:span>opportunity<text:span text:style-name="T34"> </text:span>to<text:span text:style-name="T34"> </text:span>influence<text:span text:style-name="T34"> </text:span>business<text:span text:style-name="T34"> </text:span>decisions<text:span text:style-name="T34"> </text:span>internal<text:span text:style-name="T34"> </text:span>or external to the College in a way that could lead to personal or other gain or advantage, or, (iv) have any other relationship with the College.</text:p>
            </text:list-item>
            <text:list-item>
              <text:p text:style-name="P38">If, at any time, the College determines that Consultant is in violation of any representation under this Paragraph,<text:span text:style-name="T44"> </text:span>College<text:span text:style-name="T44"> </text:span>may<text:span text:style-name="T44"> </text:span>immediately<text:span text:style-name="T44"> </text:span>terminate<text:span text:style-name="T44"> </text:span>this<text:span text:style-name="T44"> </text:span>Agreement<text:span text:style-name="T44"> </text:span>upon<text:span text:style-name="T44"> </text:span>written<text:span text:style-name="T44"> </text:span>notice<text:span text:style-name="T44"> </text:span>to<text:span text:style-name="T44"> </text:span>Consultant,<text:span text:style-name="T44"> </text:span>and<text:span text:style-name="T44"> </text:span>the<text:span text:style-name="T44"> </text:span>College will have no further obligation to Consultant under this Agreement.<text:span text:style-name="T29"> </text:span>The College reserves the right to take any other lawful action against any consultant who has failed to fully disclose any conflict or potential conflict of <text:span text:style-name="T4">interest.</text:span></text:p>
            </text:list-item>
          </text:list>
        </text:list-item>
      </text:list>
      <text:p text:style-name="P39"/>
      <text:list text:continue-numbering="true" text:style-name="WWNum2">
        <text:list-item>
          <text:p text:style-name="P40"><text:span text:style-name="T28">Assignment</text:span>:<text:span text:style-name="T29"> </text:span>Consultant<text:span text:style-name="T29"> </text:span>may<text:span text:style-name="T29"> </text:span>not<text:span text:style-name="T29"> </text:span>assign,<text:span text:style-name="T29"> </text:span>delegate<text:span text:style-name="T29"> </text:span>or<text:span text:style-name="T29"> </text:span>subcontract<text:span text:style-name="T29"> </text:span>the<text:span text:style-name="T29"> </text:span>Services,<text:span text:style-name="T29"> </text:span>either<text:span text:style-name="T49"> </text:span>in<text:span text:style-name="T49"> </text:span>whole<text:span text:style-name="T49"> </text:span>or<text:span text:style-name="T49"> </text:span>in<text:span text:style-name="T49"> </text:span>part, without the prior written consent of the College, which the College may grant or withhold in its discretion.</text:p>
        </text:list-item>
      </text:list>
      <text:p text:style-name="P39"/>
      <text:list text:continue-numbering="true" text:style-name="WWNum2">
        <text:list-item>
          <text:p text:style-name="P41"><text:span text:style-name="T28">Insurance</text:span>:<text:span text:style-name="T29"> </text:span>Consultant will provide all applicable copies of insurance certiﬁcates, endorsements,<text:span text:style-name="T50"> </text:span>and<text:span text:style-name="T50"> </text:span>waivers provided in Schedule B.<text:span text:style-name="T29"> </text:span><text:span text:style-name="T51">Work cannot begin until the insurance requirements are met.</text:span></text:p>
        </text:list-item>
        <text:list-item>
          <text:p text:style-name="P42"><text:span text:style-name="T28">Indemnifications</text:span><text:span text:style-name="T42"> </text:span><text:span text:style-name="T28">and</text:span><text:span text:style-name="T42"> </text:span><text:span text:style-name="T28">Limitation</text:span><text:span text:style-name="T42"> </text:span><text:span text:style-name="T28">on</text:span><text:span text:style-name="T42"> </text:span><text:span text:style-name="T43">Liability</text:span><text:span text:style-name="T4">:</text:span></text:p>
          <text:list>
            <text:list-item>
              <text:p text:style-name="P31">Consultant agrees to defend, indemnify, and hold harmless the College and its affiliates, trustees, officers, agents, and employees from any liability or loss arising from Consultant's performance under this Agreement.<text:span text:style-name="T45"> </text:span>The College reserves the right to retain funds, which would be due to Consultant under this Agreement until all disputes are settled.</text:p>
            </text:list-item>
            <text:list-item>
              <text:p text:style-name="P43">No limitation on liability will apply to Consultant's obligation to indemnify<text:span text:style-name="T44"> </text:span><text:span text:style-name="T52">Teachers College, Columbia</text:span><text:span text:style-name="T53"> </text:span><text:span text:style-name="T52">University</text:span><text:span text:style-name="T54"> </text:span><text:span text:style-name="T52">its</text:span><text:span text:style-name="T54"> </text:span><text:span text:style-name="T52">affiliates,</text:span><text:span text:style-name="T55"> </text:span><text:span text:style-name="T52">trustees,</text:span><text:span text:style-name="T55"> </text:span><text:span text:style-name="T52">officers,</text:span><text:span text:style-name="T55"> </text:span><text:span text:style-name="T52">agents</text:span><text:span text:style-name="T55"> </text:span><text:span text:style-name="T52">and</text:span><text:span text:style-name="T55"> </text:span><text:span text:style-name="T52">employees,</text:span><text:span text:style-name="T55"> </text:span><text:span text:style-name="T52">volunteers,</text:span><text:span text:style-name="T55"> </text:span><text:span text:style-name="T52">and</text:span><text:span text:style-name="T55"> </text:span><text:span text:style-name="T52">representatives</text:span>,<text:span text:style-name="T56"> </text:span>or to<text:span text:style-name="T4"> </text:span>Consultant's obligation to provide insurance,<text:span text:style-name="T4"> </text:span>nor will it reduce the payment of proceeds from any insurance coverage that Consultant is obligated to furnish under this Agreement.</text:p>
            </text:list-item>
            <text:list-item>
              <text:p text:style-name="P44">There<text:span text:style-name="T29"> </text:span>will<text:span text:style-name="T29"> </text:span>be<text:span text:style-name="T29"> </text:span>no<text:span text:style-name="T29"> </text:span>limitation<text:span text:style-name="T29"> </text:span>on<text:span text:style-name="T29"> </text:span>liability<text:span text:style-name="T29"> </text:span>for<text:span text:style-name="T29"> </text:span>any<text:span text:style-name="T29"> </text:span>violation<text:span text:style-name="T29"> </text:span>of<text:span text:style-name="T29"> </text:span>the<text:span text:style-name="T29"> </text:span>Family<text:span text:style-name="T29"> </text:span>Educational<text:span text:style-name="T29"> </text:span>Rights<text:span text:style-name="T29"> </text:span>and<text:span text:style-name="T29"> </text:span>Privacy Act ("FERPA") or The Health Insurance Portability and Accountability Act of 1996 ("HIPAA").</text:p>
            </text:list-item>
          </text:list>
        </text:list-item>
        <text:list-item>
          <text:p text:style-name="P45"><text:span text:style-name="T43">Confidentiality</text:span><text:span text:style-name="T4">:</text:span></text:p>
          <text:list>
            <text:list-item>
              <text:p text:style-name="P46">If Consultant, its employees, agents, and sub consultants receive or have access to confidential or proprietary information of the College, Consultant will hold such information confidential and not disclose or use the information in any way other than to complete the<text:span text:style-name="T41"> </text:span>Services.<text:span text:style-name="T29"> </text:span>The<text:span text:style-name="T41"> </text:span>Term<text:span text:style-name="T41"> </text:span>"Confidential<text:span text:style-name="T41"> </text:span>or<text:span text:style-name="T41"> </text:span>Proprietary<text:span text:style-name="T41"> </text:span>Information" means any nonpublic information concerning the College or its officers, directors, trustees, alumni, students, or <text:span text:style-name="T4">programs.</text:span></text:p>
            </text:list-item>
            <text:list-item>
              <text:p text:style-name="P47">Consultant's<text:span text:style-name="T41"> </text:span>confidentiality<text:span text:style-name="T41"> </text:span>obligations<text:span text:style-name="T41"> </text:span>include<text:span text:style-name="T41"> </text:span>maintaining<text:span text:style-name="T41"> </text:span>appropriate<text:span text:style-name="T41"> </text:span>safeguards<text:span text:style-name="T41"> </text:span>to<text:span text:style-name="T41"> </text:span>avoid<text:span text:style-name="T41"> </text:span>loss<text:span text:style-name="T41"> </text:span>or<text:span text:style-name="T41"> </text:span>damage<text:span text:style-name="T41"> </text:span>and prevent unauthorized access to or disclosure of any Confidential or Proprietary Information.</text:p>
            </text:list-item>
            <text:list-item>
              <text:p text:style-name="P48">Consultant, its employees, agents or subconsultants agree to comply with any applicable confidentiality provisions of FERPA and HIPAA, as applicable.</text:p>
            </text:list-item>
            <text:list-item>
              <text:p text:style-name="P30">Upon completion or Termination of this Agreement, Consultant will return or destroy all<text:span text:style-name="T41"> </text:span>such<text:span text:style-name="T41"> </text:span>Confidential<text:span text:style-name="T41"> </text:span>or Proprietary Information as instructed by the College, unless otherwise agreed in writing.</text:p>
            </text:list-item>
          </text:list>
        </text:list-item>
        <text:list-item>
          <text:p text:style-name="P49"><text:span text:style-name="T28">Force</text:span><text:span text:style-name="T42"> </text:span><text:span text:style-name="T28">Majeure</text:span><text:span text:style-name="T42"> </text:span><text:span text:style-name="T28">and</text:span><text:span text:style-name="T42"> </text:span><text:span text:style-name="T28">Measures</text:span><text:span text:style-name="T42"> </text:span><text:span text:style-name="T28">to</text:span><text:span text:style-name="T42"> </text:span><text:span text:style-name="T28">Prevent</text:span><text:span text:style-name="T42"> </text:span><text:span text:style-name="T28">the</text:span><text:span text:style-name="T42"> </text:span><text:span text:style-name="T28">Spread</text:span><text:span text:style-name="T42"> </text:span><text:span text:style-name="T28">of</text:span><text:span text:style-name="T42"> </text:span><text:span text:style-name="T28">Infectious</text:span><text:span text:style-name="T42"> </text:span><text:span text:style-name="T43">Disease:</text:span></text:p>
          <text:list>
            <text:list-item>
              <text:p text:style-name="P50">Neither<text:span text:style-name="T34"> </text:span>Party<text:span text:style-name="T34"> </text:span>will<text:span text:style-name="T34"> </text:span>be<text:span text:style-name="T34"> </text:span>liable<text:span text:style-name="T34"> </text:span>for<text:span text:style-name="T34"> </text:span>any<text:span text:style-name="T34"> </text:span>delay<text:span text:style-name="T34"> </text:span>or<text:span text:style-name="T34"> </text:span>failure<text:span text:style-name="T34"> </text:span>to<text:span text:style-name="T34"> </text:span>perform<text:span text:style-name="T34"> </text:span>its<text:span text:style-name="T34"> </text:span>obligation<text:span text:style-name="T34"> </text:span>under<text:span text:style-name="T34"> </text:span>this<text:span text:style-name="T34"> </text:span>Agreement<text:span text:style-name="T34"> </text:span>if<text:span text:style-name="T34"> </text:span>prevented from doing so by acts of God, acts of war, acts of civil disturbance or terrorism, governmental restraints, <text:span text:style-name="T51">outbreaks of infectious disease (including quarantines and limitations on activities that result therefrom), </text:span>utility or communications failures, or any other causes that the affected Party could not, with reasonable care, control or prevent. If such an event occurs, the affected Party will notify the other Party, and both will use their best efforts to resume their obligations under this Agreement.<text:span text:style-name="T29"> </text:span>If the delay or failure continues for longer than thirty<text:span text:style-name="T44"> </text:span>(30)<text:span text:style-name="T44"> </text:span>days,<text:span text:style-name="T44"> </text:span>the<text:span text:style-name="T44"> </text:span>unaffected<text:span text:style-name="T44"> </text:span>Party<text:span text:style-name="T44"> </text:span>may<text:span text:style-name="T44"> </text:span>terminate<text:span text:style-name="T44"> </text:span>this<text:span text:style-name="T44"> </text:span>Agreement<text:span text:style-name="T44"> </text:span>upon<text:span text:style-name="T44"> </text:span>not<text:span text:style-name="T44"> </text:span>less<text:span text:style-name="T44"> </text:span>than<text:span text:style-name="T44"> </text:span>five<text:span text:style-name="T44"> </text:span>(5)<text:span text:style-name="T44"> </text:span>days<text:span text:style-name="T44"> </text:span>written<text:span text:style-name="T44"> </text:span>notice to the affected Party.</text:p>
            </text:list-item>
            <text:list-item>
              <text:p text:style-name="P51">The College agrees to abide by all governmental advice and orders for closure, and the Consultant, along with all<text:span text:style-name="T44"> </text:span>of<text:span text:style-name="T44"> </text:span>its<text:span text:style-name="T44"> </text:span>employees,<text:span text:style-name="T44"> </text:span>contractors<text:span text:style-name="T44"> </text:span>and<text:span text:style-name="T44"> </text:span>subcontractors<text:span text:style-name="T44"> </text:span>agree<text:span text:style-name="T44"> </text:span>to<text:span text:style-name="T44"> </text:span>abide<text:span text:style-name="T44"> </text:span>by<text:span text:style-name="T44"> </text:span>all<text:span text:style-name="T44"> </text:span>applicable<text:span text:style-name="T44"> </text:span>governmental<text:span text:style-name="T44"> </text:span>advice<text:span text:style-name="T44"> </text:span>or<text:span text:style-name="T44"> </text:span>orders for quarantine, self-quarantine, isolation, or self-isolation designed to reduce the spread of epidemic disease. If this situation occurs and affects performance under this Agreement, the affected Party may invoke this Force Majeure Clause</text:p>
            </text:list-item>
          </text:list>
        </text:list-item>
        <text:list-item>
          <text:p text:style-name="P52"><text:span text:style-name="T28">Payments to Employees and Solicitation of Gratuities</text:span>:<text:span text:style-name="T29"> </text:span>Consultant agrees that no<text:span text:style-name="T44"> </text:span>part<text:span text:style-name="T44"> </text:span>of<text:span text:style-name="T44"> </text:span>any<text:span text:style-name="T44"> </text:span>amount<text:span text:style-name="T44"> </text:span>paid<text:span text:style-name="T44"> </text:span>to Consultant under this Agreement will be paid directly or indirectly to an employee of the College as wages, entertainment, compensation, or gifts.</text:p>
        </text:list-item>
        <text:list-item>
          <text:p text:style-name="P53"><text:span text:style-name="T28">Choice of</text:span><text:span text:style-name="T43"> </text:span><text:span text:style-name="T28">Law/Jurisdiction</text:span>:<text:span text:style-name="T29"> </text:span>This<text:span text:style-name="T4"> </text:span>Agreement<text:span text:style-name="T4"> </text:span>will<text:span text:style-name="T4"> </text:span>be<text:span text:style-name="T4"> </text:span>governed<text:span text:style-name="T4"> </text:span>and<text:span text:style-name="T4"> </text:span>interpreted<text:span text:style-name="T4"> </text:span>in<text:span text:style-name="T4"> </text:span>accordance<text:span text:style-name="T4"> </text:span>with<text:span text:style-name="T4"> </text:span>the<text:span text:style-name="T4"> </text:span>laws<text:span text:style-name="T4"> </text:span>of the State of<text:span text:style-name="T41"> </text:span>New<text:span text:style-name="T41"> </text:span>York<text:span text:style-name="T41"> </text:span>without<text:span text:style-name="T41"> </text:span>regard<text:span text:style-name="T41"> </text:span>to<text:span text:style-name="T41"> </text:span>conflict<text:span text:style-name="T41"> </text:span>of<text:span text:style-name="T41"> </text:span>law<text:span text:style-name="T41"> </text:span>principles.<text:span text:style-name="T29"> </text:span>The<text:span text:style-name="T41"> </text:span>location<text:span text:style-name="T41"> </text:span>and<text:span text:style-name="T41"> </text:span>jurisdiction<text:span text:style-name="T41"> </text:span>for<text:span text:style-name="T41"> </text:span>resolving<text:span text:style-name="T41"> </text:span>any disputes arising<text:span text:style-name="T41"> </text:span>under<text:span text:style-name="T41"> </text:span>this<text:span text:style-name="T41"> </text:span>Agreement<text:span text:style-name="T41"> </text:span>will<text:span text:style-name="T41"> </text:span>be<text:span text:style-name="T41"> </text:span>in<text:span text:style-name="T41"> </text:span>the<text:span text:style-name="T41"> </text:span>State<text:span text:style-name="T41"> </text:span>or<text:span text:style-name="T41"> </text:span>Federal<text:span text:style-name="T41"> </text:span>court<text:span text:style-name="T41"> </text:span>located<text:span text:style-name="T41"> </text:span>in<text:span text:style-name="T41"> </text:span>the<text:span text:style-name="T41"> </text:span>County,<text:span text:style-name="T41"> </text:span>City,<text:span text:style-name="T41"> </text:span>and<text:span text:style-name="T41"> </text:span>State<text:span text:style-name="T41"> </text:span>of New York.</text:p>
        </text:list-item>
        <text:list-item>
          <text:p text:style-name="P54"><text:span text:style-name="T28">Legal Fees</text:span>:<text:span text:style-name="T29"> </text:span>If any legal action arises from this Agreement, the prevailing Party determined by the court, arbitrator, or administrative agency, will be entitled to reasonable legal fees, costs, and expenses incurred in or related to the legal action.</text:p>
        </text:list-item>
        <text:list-item>
          <text:p text:style-name="P55"><text:span text:style-name="T28">Use</text:span><text:span text:style-name="T43"> </text:span><text:span text:style-name="T28">of</text:span><text:span text:style-name="T43"> </text:span><text:span text:style-name="T28">Name</text:span>:<text:span text:style-name="T29"> </text:span>Neither<text:span text:style-name="T4"> </text:span>Party<text:span text:style-name="T4"> </text:span>to<text:span text:style-name="T4"> </text:span>this<text:span text:style-name="T4"> </text:span>Agreement<text:span text:style-name="T4"> </text:span>will<text:span text:style-name="T4"> </text:span>make<text:span text:style-name="T4"> </text:span>use<text:span text:style-name="T4"> </text:span>of<text:span text:style-name="T4"> </text:span>the<text:span text:style-name="T4"> </text:span>other's<text:span text:style-name="T4"> </text:span>name,<text:span text:style-name="T4"> </text:span>logo,<text:span text:style-name="T4"> </text:span>symbol,<text:span text:style-name="T4"> </text:span>image,<text:span text:style-name="T4"> </text:span>or<text:span text:style-name="T4"> </text:span>that of any member of the other's staff for any purpose, including but not limited to<text:span text:style-name="T44"> </text:span>publicity<text:span text:style-name="T44"> </text:span>or<text:span text:style-name="T44"> </text:span>advertising<text:span text:style-name="T44"> </text:span>purposes without prior written approval of the other Party in each instance.</text:p>
        </text:list-item>
        <text:list-item>
          <text:p text:style-name="P56"><text:span text:style-name="T28">Inspection</text:span>:<text:span text:style-name="T29"> </text:span>The College will have access to the Services in progress at all times for inspection and quality <text:span text:style-name="T4">review.</text:span></text:p>
        </text:list-item>
        <text:list-item>
          <text:p text:style-name="P52"><text:span text:style-name="T28">Property</text:span>:<text:span text:style-name="T45"> </text:span>All College property must be returned to the College at the end of the<text:span text:style-name="T44"> </text:span>Term<text:span text:style-name="T44"> </text:span>of<text:span text:style-name="T44"> </text:span>this<text:span text:style-name="T44"> </text:span>Agreement<text:span text:style-name="T44"> </text:span>in the condition<text:span text:style-name="T44"> </text:span>in<text:span text:style-name="T44"> </text:span>which<text:span text:style-name="T44"> </text:span>Consultant<text:span text:style-name="T44"> </text:span>received<text:span text:style-name="T44"> </text:span>it,<text:span text:style-name="T44"> </text:span>allowing<text:span text:style-name="T44"> </text:span>for<text:span text:style-name="T44"> </text:span>reasonable<text:span text:style-name="T44"> </text:span>wear<text:span text:style-name="T44"> </text:span>and<text:span text:style-name="T44"> </text:span>tear.<text:span text:style-name="T29"> </text:span>If<text:span text:style-name="T44"> </text:span>Consultant,<text:span text:style-name="T44"> </text:span>its<text:span text:style-name="T44"> </text:span>employees, and subconsultant losses or damage<text:span text:style-name="T44"> </text:span>any<text:span text:style-name="T44"> </text:span>of<text:span text:style-name="T44"> </text:span>the<text:span text:style-name="T44"> </text:span>College's<text:span text:style-name="T44"> </text:span>property,<text:span text:style-name="T44"> </text:span>the<text:span text:style-name="T44"> </text:span>liability<text:span text:style-name="T44"> </text:span>for<text:span text:style-name="T44"> </text:span>damage<text:span text:style-name="T44"> </text:span>or<text:span text:style-name="T44"> </text:span>loss<text:span text:style-name="T44"> </text:span>will<text:span text:style-name="T44"> </text:span>be<text:span text:style-name="T44"> </text:span>based<text:span text:style-name="T44"> </text:span>on the actual replacement cost determined by the College.</text:p>
        </text:list-item>
        <text:list-item>
          <text:p text:style-name="P57"><text:span text:style-name="T28">Rights</text:span><text:span text:style-name="T57"> </text:span><text:span text:style-name="T28">in</text:span><text:span text:style-name="T57"> </text:span><text:span text:style-name="T28">Data</text:span><text:span text:style-name="T58"> </text:span><text:span text:style-name="T28">and</text:span><text:span text:style-name="T57"> </text:span><text:span text:style-name="T28">Work</text:span><text:span text:style-name="T58"> </text:span><text:span text:style-name="T43">Product</text:span><text:span text:style-name="T4">:</text:span></text:p>
          <text:list>
            <text:list-item>
              <text:p text:style-name="P58">Work Product is all work created under this Agreement, including all information and material (in any form) relating to the Services ("Work Product").<text:span text:style-name="T29"> </text:span>Work Product will include but is not limited to data obtained and customized work product conceived, developed, or reduced to practice, together with all other information of a scientific, technical, or artistic nature.<text:span text:style-name="T29"> </text:span>The College will retain exclusive intellectual property rights in all Work Product.<text:span text:style-name="T44"> </text:span>The<text:span text:style-name="T44"> </text:span>term<text:span text:style-name="T44"> </text:span>Work<text:span text:style-name="T44"> </text:span>Product<text:span text:style-name="T44"> </text:span>herein<text:span text:style-name="T44"> </text:span>does<text:span text:style-name="T44"> </text:span>not<text:span text:style-name="T44"> </text:span>include<text:span text:style-name="T44"> </text:span>work<text:span text:style-name="T44"> </text:span>previously<text:span text:style-name="T44"> </text:span>created<text:span text:style-name="T44"> </text:span>or<text:span text:style-name="T44"> </text:span>copyrighted<text:span text:style-name="T44"> </text:span>by<text:span text:style-name="T44"> </text:span>others<text:span text:style-name="T44"> </text:span>and<text:span text:style-name="T44"> </text:span>not created under this Agreement. Consultant will make all work product available to the College, not later than<text:span text:style-name="T4"> </text:span>the time of completion of the Services, or the Termination of this Agreement, as provided below.</text:p>
            </text:list-item>
            <text:list-item>
              <text:p text:style-name="P59">Any works of authorship developed under this Agreement will be deemed works-made-for-hire under federal copyright law and all ownership rights will be the property of College. Should any works of authorship not constitute works-made-for-hire under federal copyright law, Consultant hereby grants, transfers, assigns, and conveys to College<text:span text:style-name="T4"> </text:span>and<text:span text:style-name="T4"> </text:span>its<text:span text:style-name="T4"> </text:span>successors<text:span text:style-name="T4"> </text:span>and<text:span text:style-name="T4"> </text:span>assigns,<text:span text:style-name="T4"> </text:span>Consultant's<text:span text:style-name="T4"> </text:span>entire<text:span text:style-name="T4"> </text:span>right,<text:span text:style-name="T4"> </text:span>title,<text:span text:style-name="T4"> </text:span>and<text:span text:style-name="T4"> </text:span>interest<text:span text:style-name="T4"> </text:span>in<text:span text:style-name="T4"> </text:span>and<text:span text:style-name="T4"> </text:span>to<text:span text:style-name="T4"> </text:span>such<text:span text:style-name="T4"> </text:span>works or any part thereof, including but not limited<text:span text:style-name="T44"> </text:span>to<text:span text:style-name="T44"> </text:span>the<text:span text:style-name="T44"> </text:span>following<text:span text:style-name="T44"> </text:span>rights:<text:span text:style-name="T44"> </text:span>to<text:span text:style-name="T44"> </text:span>reproduce;<text:span text:style-name="T44"> </text:span>to<text:span text:style-name="T44"> </text:span>prepare<text:span text:style-name="T44"> </text:span>derivative<text:span text:style-name="T44"> </text:span>works;<text:span text:style-name="T44"> </text:span>to distribute by sale, license<text:span text:style-name="T4"> </text:span>or<text:span text:style-name="T4"> </text:span>other<text:span text:style-name="T4"> </text:span>transfer;<text:span text:style-name="T4"> </text:span>to<text:span text:style-name="T4"> </text:span>perform<text:span text:style-name="T4"> </text:span>publicly;<text:span text:style-name="T4"> </text:span>to<text:span text:style-name="T4"> </text:span>display;<text:span text:style-name="T4"> </text:span>and<text:span text:style-name="T4"> </text:span>to<text:span text:style-name="T4"> </text:span>secure<text:span text:style-name="T4"> </text:span>copyrights<text:span text:style-name="T4"> </text:span>and<text:span text:style-name="T4"> </text:span>renewals, reissues and extensions of any such copyrights in the United States of America or any foreign country.</text:p>
            </text:list-item>
            <text:list-item>
              <text:p text:style-name="P60">All intellectual property rights arising under this Agreement will be the property<text:span text:style-name="T4"> </text:span>of<text:span text:style-name="T4"> </text:span>the<text:span text:style-name="T4"> </text:span>College.<text:span text:style-name="T29"> </text:span>Whether<text:span text:style-name="T4"> </text:span>any intellectual property right will be maintained or registered in<text:span text:style-name="T44"> </text:span>the<text:span text:style-name="T44"> </text:span>United<text:span text:style-name="T44"> </text:span>States<text:span text:style-name="T44"> </text:span>of<text:span text:style-name="T44"> </text:span>America<text:span text:style-name="T44"> </text:span>or<text:span text:style-name="T44"> </text:span>any<text:span text:style-name="T44"> </text:span>foreign<text:span text:style-name="T44"> </text:span>country will be at the sole discretion of College. Consultant<text:span text:style-name="T44"> </text:span>agrees<text:span text:style-name="T44"> </text:span>to<text:span text:style-name="T44"> </text:span>cooperate<text:span text:style-name="T44"> </text:span>fully<text:span text:style-name="T44"> </text:span>with<text:span text:style-name="T44"> </text:span>College<text:span text:style-name="T44"> </text:span>to<text:span text:style-name="T44"> </text:span>prepare<text:span text:style-name="T44"> </text:span>and<text:span text:style-name="T44"> </text:span>execute all documents necessary or incidental to the protection<text:span text:style-name="T44"> </text:span>and<text:span text:style-name="T44"> </text:span>preservation<text:span text:style-name="T44"> </text:span>of<text:span text:style-name="T44"> </text:span>the<text:span text:style-name="T44"> </text:span>intellectual<text:span text:style-name="T44"> </text:span>property<text:span text:style-name="T44"> </text:span>rights<text:span text:style-name="T44"> </text:span>granted to College.</text:p>
            </text:list-item>
            <text:list-item>
              <text:p text:style-name="P61">Consultant will assure that the Services will not infringe on the intellectual property right of any third party. Consultant shall defend, indemnify,<text:span text:style-name="T41"> </text:span>and<text:span text:style-name="T41"> </text:span>hold<text:span text:style-name="T41"> </text:span>harmless<text:span text:style-name="T41"> </text:span>the<text:span text:style-name="T41"> </text:span>College,<text:span text:style-name="T41"> </text:span>its<text:span text:style-name="T41"> </text:span>trustees,<text:span text:style-name="T41"> </text:span>officers,<text:span text:style-name="T41"> </text:span>directors,<text:span text:style-name="T41"> </text:span>employees,<text:span text:style-name="T41"> </text:span>and agents for any liability and any related costs and reasonable attorney's fees incurred due to any actual or<text:span text:style-name="T44"> </text:span>alleged <text:span text:style-name="T4">infringement.</text:span></text:p>
            </text:list-item>
            <text:list-item>
              <text:p text:style-name="P62">Consultant agrees that all Services will be<text:span text:style-name="T41"> </text:span>conducted<text:span text:style-name="T41"> </text:span>lawfully<text:span text:style-name="T41"> </text:span>and<text:span text:style-name="T41"> </text:span>ethically.<text:span text:style-name="T29"> </text:span>Consultant<text:span text:style-name="T41"> </text:span>will<text:span text:style-name="T41"> </text:span>not<text:span text:style-name="T41"> </text:span>distort<text:span text:style-name="T41"> </text:span>or<text:span text:style-name="T41"> </text:span>give false information or act in any other fraudulent or criminal manner in gathering information under the Agreement.</text:p>
            </text:list-item>
          </text:list>
        </text:list-item>
        <text:list-item>
          <text:p text:style-name="P63"><text:span text:style-name="T28">Right of Entry</text:span>:<text:span text:style-name="T29"> </text:span>The College will make arrangements to allow Consultant access to College facilities as required under this Agreement.<text:span text:style-name="T29"> </text:span>Storage space will not be provided unless otherwise agreed to in writing.</text:p>
        </text:list-item>
        <text:list-item>
          <text:p text:style-name="P64"><text:span text:style-name="T28">Waiver</text:span>:<text:span text:style-name="T45"> </text:span>In the event of a breach or default, the failure of either Party to exercise any right or remedy available under this Agreement will not be deemed a waiver of (i) such right or remedy; (ii) the requirement of punctual performance; or (iii) any right or remedy in connection with any other breach or default.</text:p>
        </text:list-item>
        <text:list-item>
          <text:p text:style-name="P65"><text:span text:style-name="T28">Quality of Work</text:span>: Consultant agrees that all Services performed under this Agreement will conform to the specifications<text:span text:style-name="T59"> </text:span>of<text:span text:style-name="T60"> </text:span>the<text:span text:style-name="T60"> </text:span>College,<text:span text:style-name="T60"> </text:span>be<text:span text:style-name="T60"> </text:span>free<text:span text:style-name="T60"> </text:span>from<text:span text:style-name="T60"> </text:span>errors<text:span text:style-name="T60"> </text:span>and<text:span text:style-name="T60"> </text:span>be<text:span text:style-name="T60"> </text:span>of<text:span text:style-name="T60"> </text:span>professional<text:span text:style-name="T60"> </text:span>quality<text:span text:style-name="T60"> </text:span>according<text:span text:style-name="T60"> </text:span>to<text:span text:style-name="T60"> </text:span>applicable<text:span text:style-name="T60"> </text:span><text:span text:style-name="T4">industry</text:span></text:p>
        </text:list-item>
      </text:list>
      <text:p text:style-name="P66">standards.<text:span text:style-name="T61"> </text:span>Upon<text:span text:style-name="T29"> </text:span>notice<text:span text:style-name="T29"> </text:span>by<text:span text:style-name="T29"> </text:span>the<text:span text:style-name="T29"> </text:span>College,<text:span text:style-name="T29"> </text:span>Consultant<text:span text:style-name="T29"> </text:span>will<text:span text:style-name="T29"> </text:span>promptly<text:span text:style-name="T29"> </text:span>correct<text:span text:style-name="T29"> </text:span>any<text:span text:style-name="T29"> </text:span>defects<text:span text:style-name="T29"> </text:span>without<text:span text:style-name="T29"> </text:span>charge<text:span text:style-name="T29"> </text:span>to<text:span text:style-name="T49"> </text:span>the <text:span text:style-name="T4">College.</text:span></text:p>
      <text:p text:style-name="P39"/>
      <text:list text:continue-numbering="true" text:style-name="WWNum2">
        <text:list-item>
          <text:p text:style-name="P57"><text:span text:style-name="T28">Compliance</text:span><text:span text:style-name="T42"> </text:span><text:span text:style-name="T28">with</text:span><text:span text:style-name="T42"> </text:span><text:span text:style-name="T28">Americans</text:span><text:span text:style-name="T42"> </text:span><text:span text:style-name="T28">with</text:span><text:span text:style-name="T42"> </text:span><text:span text:style-name="T28">Disabilities</text:span><text:span text:style-name="T42"> </text:span><text:span text:style-name="T28">Act,</text:span><text:span text:style-name="T42"> </text:span><text:span text:style-name="T28">other</text:span><text:span text:style-name="T42"> </text:span><text:span text:style-name="T28">Applicable</text:span><text:span text:style-name="T42"> </text:span><text:span text:style-name="T28">Laws,</text:span><text:span text:style-name="T42"> </text:span><text:span text:style-name="T28">and</text:span><text:span text:style-name="T42"> </text:span><text:span text:style-name="T28">College</text:span><text:span text:style-name="T42"> </text:span><text:span text:style-name="T43">Rules</text:span><text:span text:style-name="T4">:</text:span></text:p>
          <text:list>
            <text:list-item>
              <text:p text:style-name="P67"><text:span text:style-name="T62">Consultant must certify via the Voluntary Product Accessibility Template ("VPAT") that its electronic and information technology products and services are in compliance with the</text:span><text:span text:style-name="T63"> </text:span><text:span text:style-name="T62">Americans with Disabilities Act ("ADA").</text:span><text:span text:style-name="T64"> </text:span><text:span text:style-name="T62">Additionally, the College uses the completed VPAT to assess electronic and information technology products and services' accessibility. At a minimum, the Consultant must specify how its products or services' features and functional characteristics meet the Section 508 Standards. The VPAT template is available at </text:span><text:a xlink:type="simple" xlink:href="https://www.itic.org/policy/accessibility/" text:style-name="ListLabel_20_22" text:visited-style-name="ListLabel_20_22"><text:span text:style-name="T65">https://www.itic.org/policy/accessibility/</text:span></text:a>. Consultant shall defend, indemnify and hold harmless the College, its trustees, officers, directors, employees and agents for any liability<text:span text:style-name="T44"> </text:span>and<text:span text:style-name="T44"> </text:span>any<text:span text:style-name="T44"> </text:span>related<text:span text:style-name="T44"> </text:span>costs<text:span text:style-name="T44"> </text:span>and<text:span text:style-name="T44"> </text:span>reasonable<text:span text:style-name="T44"> </text:span>attorney's fees related to any claim that its products or services do not comply with the ADA.</text:p>
            </text:list-item>
            <text:list-item>
              <text:p text:style-name="P68">Consultant will comply with all applicable laws, rules, regulations, orders, requirements, policies, and procedures in performing the Services, including any funders' requirements.</text:p>
            </text:list-item>
          </text:list>
        </text:list-item>
        <text:list-item>
          <text:p text:style-name="P69" loext:marker-style-name="T66"><text:span text:style-name="T67">Sexual Harassment Prevention</text:span><text:span text:style-name="T68"> </text:span><text:span text:style-name="T67">Training</text:span><text:span text:style-name="T68"> </text:span><text:span text:style-name="T67">Requirement</text:span><text:span text:style-name="T69">:</text:span><text:span text:style-name="T70"> </text:span><text:span text:style-name="T69">Consultant</text:span><text:span text:style-name="T70"> </text:span><text:span text:style-name="T69">acknowledges</text:span><text:span text:style-name="T70"> </text:span><text:span text:style-name="T69">that</text:span><text:span text:style-name="T70"> </text:span><text:span text:style-name="T69">New</text:span><text:span text:style-name="T70"> </text:span><text:span text:style-name="T69">York</text:span><text:span text:style-name="T70"> </text:span><text:span text:style-name="T69">law requires</text:span><text:span text:style-name="T71"> </text:span><text:span text:style-name="T69">Consultant</text:span><text:span text:style-name="T71"> </text:span><text:span text:style-name="T69">to complete sexual</text:span><text:span text:style-name="T71"> </text:span><text:span text:style-name="T69">harassment</text:span><text:span text:style-name="T71"> </text:span><text:span text:style-name="T69">prevention</text:span><text:span text:style-name="T71"> </text:span><text:span text:style-name="T69">training</text:span><text:span text:style-name="T71"> </text:span><text:span text:style-name="T69">if</text:span><text:span text:style-name="T71"> </text:span><text:span text:style-name="T69">Consultant</text:span><text:span text:style-name="T71"> </text:span><text:span text:style-name="T69">provides</text:span><text:span text:style-name="T71"> </text:span><text:span text:style-name="T69">services</text:span><text:span text:style-name="T71"> </text:span><text:span text:style-name="T69">to the</text:span><text:span text:style-name="T72"> </text:span><text:span text:style-name="T69">College</text:span><text:span text:style-name="T73"> </text:span><text:span text:style-name="T69">for</text:span><text:span text:style-name="T72"> </text:span><text:span text:style-name="T69">more</text:span><text:span text:style-name="T72"> </text:span><text:span text:style-name="T69">than</text:span><text:span text:style-name="T72"> </text:span><text:span text:style-name="T69">80</text:span><text:span text:style-name="T72"> </text:span><text:span text:style-name="T69">hours</text:span><text:span text:style-name="T72"> </text:span><text:span text:style-name="T69">and</text:span><text:span text:style-name="T72"> </text:span><text:span text:style-name="T69">90</text:span><text:span text:style-name="T72"> </text:span><text:span text:style-name="T69">days</text:span><text:span text:style-name="T72"> </text:span><text:span text:style-name="T69">in</text:span><text:span text:style-name="T72"> </text:span><text:span text:style-name="T69">a</text:span><text:span text:style-name="T72"> </text:span><text:span text:style-name="T69">calendar</text:span><text:span text:style-name="T72"> </text:span><text:span text:style-name="T69">year.</text:span><text:span text:style-name="T74"> </text:span><text:span text:style-name="T69">In</text:span><text:span text:style-name="T72"> </text:span><text:span text:style-name="T69">this</text:span><text:span text:style-name="T72"> </text:span><text:span text:style-name="T69">case,</text:span><text:span text:style-name="T73"> </text:span><text:span text:style-name="T69">Consultant shall</text:span><text:span text:style-name="T75"> </text:span><text:span text:style-name="T69">complete sexual harassment prevention training and shall provide the College with a</text:span><text:span text:style-name="T75"> </text:span><text:span text:style-name="T69">certificate</text:span><text:span text:style-name="T75"> </text:span><text:span text:style-name="T69">of completion before commencing any services for the College.</text:span><text:span text:style-name="T74"> </text:span><text:span text:style-name="T69">Additionally, Consultant</text:span><text:span text:style-name="T71"> </text:span><text:span text:style-name="T69">shall</text:span><text:span text:style-name="T71"> </text:span><text:span text:style-name="T69">review</text:span><text:span text:style-name="T71"> </text:span><text:span text:style-name="T69">and retain</text:span><text:span text:style-name="T76"> </text:span><text:span text:style-name="T69">a</text:span><text:span text:style-name="T76"> </text:span><text:span text:style-name="T69">copy</text:span><text:span text:style-name="T76"> </text:span><text:span text:style-name="T69">of</text:span><text:span text:style-name="T76"> </text:span><text:span text:style-name="T69">the</text:span><text:span text:style-name="T76"> </text:span><text:span text:style-name="T69">College's</text:span><text:span text:style-name="T76"> </text:span><text:span text:style-name="T69">internal</text:span><text:span text:style-name="T76"> </text:span><text:span text:style-name="T69">complaint</text:span><text:span text:style-name="T76"> </text:span><text:span text:style-name="T69">process</text:span><text:span text:style-name="T76"> </text:span><text:span text:style-name="T69">to</text:span><text:span text:style-name="T76"> </text:span><text:span text:style-name="T69">address</text:span><text:span text:style-name="T76"> </text:span><text:span text:style-name="T69">sexual</text:span><text:span text:style-name="T76"> </text:span><text:span text:style-name="T69">harassment claims. Consultant shall defend, indemnify, and hold harmless the College, its trustees, officers, employees, students, and agents from and</text:span><text:span text:style-name="T71"> </text:span><text:span text:style-name="T69">against</text:span><text:span text:style-name="T71"> </text:span><text:span text:style-name="T69">any</text:span><text:span text:style-name="T71"> </text:span><text:span text:style-name="T69">and</text:span><text:span text:style-name="T71"> </text:span><text:span text:style-name="T69">all</text:span><text:span text:style-name="T71"> </text:span><text:span text:style-name="T69">actions,</text:span><text:span text:style-name="T71"> </text:span><text:span text:style-name="T69">claims,</text:span><text:span text:style-name="T71"> </text:span><text:span text:style-name="T69">damages,</text:span><text:span text:style-name="T71"> </text:span><text:span text:style-name="T69">penalties,</text:span><text:span text:style-name="T71"> </text:span><text:span text:style-name="T69">or</text:span><text:span text:style-name="T71"> </text:span><text:span text:style-name="T69">any other</text:span><text:span text:style-name="T74"> <text:s/></text:span><text:span text:style-name="T69">liabilities</text:span><text:span text:style-name="T74"> <text:s/></text:span><text:span text:style-name="T69">that</text:span><text:span text:style-name="T74"> <text:s/></text:span><text:span text:style-name="T69">arise</text:span><text:span text:style-name="T74"> <text:s/></text:span><text:span text:style-name="T69">or</text:span><text:span text:style-name="T74"> <text:s/></text:span><text:span text:style-name="T69">result</text:span><text:span text:style-name="T74"> <text:s/></text:span><text:span text:style-name="T69">from</text:span><text:span text:style-name="T73"> </text:span><text:span text:style-name="T69">Consultant’s</text:span><text:span text:style-name="T74"> <text:s/></text:span><text:span text:style-name="T69">breach</text:span><text:span text:style-name="T74"> <text:s/></text:span><text:span text:style-name="T69">of</text:span><text:span text:style-name="T73"> </text:span><text:span text:style-name="T69">its</text:span><text:span text:style-name="T73"> </text:span><text:span text:style-name="T69">obligations</text:span><text:span text:style-name="T73"> </text:span><text:span text:style-name="T69">in</text:span><text:span text:style-name="T74"> <text:s/></text:span><text:span text:style-name="T69">this</text:span><text:span text:style-name="T74"> </text:span><text:span text:style-name="T69">section,</text:span><text:span text:style-name="T71"> </text:span><text:span text:style-name="T69">including,</text:span><text:span text:style-name="T71"> </text:span><text:span text:style-name="T69">but not limited to, the</text:span><text:span text:style-name="T71"> </text:span><text:span text:style-name="T69">failure to complete the required sexual harassment prevention training, failure to provide a valid certificate of completion for the training, and failure to review and retain a copy of the College’s internal complaint process to address sexual harassment claims.</text:span></text:p>
        </text:list-item>
      </text:list>
      <text:p text:style-name="P70" loext:marker-style-name="T69"/>
      <text:list text:continue-numbering="true" text:style-name="WWNum2">
        <text:list-item>
          <text:p text:style-name="P71"><text:span text:style-name="T28">Tax Exemption</text:span><text:span text:style-name="T51">:</text:span><text:span text:style-name="T77"> </text:span>Consultant will take all steps necessary to ensure that the College's tax exemptions are utilized to the maximum benefit of College.</text:p>
        </text:list-item>
        <text:list-item>
          <text:p text:style-name="P49"><text:span text:style-name="T28">Severability</text:span><text:span text:style-name="T42"> </text:span><text:span text:style-name="T28">and</text:span><text:span text:style-name="T42"> </text:span><text:span text:style-name="T43">Modifications</text:span><text:span text:style-name="T4">:</text:span></text:p>
          <text:list>
            <text:list-item>
              <text:p text:style-name="P72">If<text:span text:style-name="T49"> </text:span>any<text:span text:style-name="T49"> </text:span>part<text:span text:style-name="T49"> </text:span>of<text:span text:style-name="T49"> </text:span>this<text:span text:style-name="T49"> </text:span>Agreement<text:span text:style-name="T49"> </text:span>is<text:span text:style-name="T49"> </text:span>unenforceable, but would be enforceable if appropriately modified, then the provision will apply with the modification necessary to make it valid.</text:p>
            </text:list-item>
            <text:list-item>
              <text:p text:style-name="P73">If<text:span text:style-name="T29"> </text:span>any<text:span text:style-name="T29"> </text:span>part<text:span text:style-name="T29"> </text:span>of<text:span text:style-name="T29"> </text:span>this<text:span text:style-name="T29"> </text:span>Agreement<text:span text:style-name="T29"> </text:span>is<text:span text:style-name="T29"> </text:span>unenforceable<text:span text:style-name="T29"> </text:span>and<text:span text:style-name="T29"> </text:span>cannot<text:span text:style-name="T29"> </text:span>be<text:span text:style-name="T29"> </text:span>modified,<text:span text:style-name="T29"> </text:span>the<text:span text:style-name="T29"> </text:span>remaining<text:span text:style-name="T29"> </text:span>portion<text:span text:style-name="T29"> </text:span>of<text:span text:style-name="T29"> </text:span>this<text:span text:style-name="T61"> </text:span>Agreement will continue in a manner that is consistent with the parties' intentions.</text:p>
            </text:list-item>
          </text:list>
        </text:list-item>
        <text:list-item>
          <text:p text:style-name="P49"><text:span text:style-name="T28">Termination</text:span><text:span text:style-name="T57"> </text:span><text:span text:style-name="T28">and</text:span><text:span text:style-name="T57"> </text:span><text:span text:style-name="T28">Return</text:span><text:span text:style-name="T57"> </text:span><text:span text:style-name="T28">of</text:span><text:span text:style-name="T57"> </text:span><text:span text:style-name="T43">Materials</text:span><text:span text:style-name="T4">:</text:span></text:p>
          <text:list>
            <text:list-item>
              <text:p text:style-name="P74">The<text:span text:style-name="T34"> </text:span>College<text:span text:style-name="T34"> </text:span>may<text:span text:style-name="T34"> </text:span>terminate<text:span text:style-name="T34"> </text:span>this<text:span text:style-name="T34"> </text:span>Agreement<text:span text:style-name="T34"> </text:span>immediately<text:span text:style-name="T34"> </text:span>in<text:span text:style-name="T34"> </text:span>the<text:span text:style-name="T34"> </text:span>event<text:span text:style-name="T34"> </text:span>of<text:span text:style-name="T34"> </text:span>a<text:span text:style-name="T34"> </text:span>material<text:span text:style-name="T34"> </text:span>breach<text:span text:style-name="T34"> </text:span>by<text:span text:style-name="T34"> </text:span><text:span text:style-name="T4">Consultant.</text:span></text:p>
            </text:list-item>
            <text:list-item>
              <text:p text:style-name="P75">The College may terminate this Agreement<text:span text:style-name="T44"> </text:span>without<text:span text:style-name="T44"> </text:span>cause<text:span text:style-name="T44"> </text:span>upon<text:span text:style-name="T44"> </text:span>fourteen<text:span text:style-name="T44"> </text:span>(14)<text:span text:style-name="T44"> </text:span>days<text:span text:style-name="T44"> </text:span>written<text:span text:style-name="T44"> </text:span>notice<text:span text:style-name="T44"> </text:span>to<text:span text:style-name="T44"> </text:span>Consultant unless the parties mutually agree to a shorter notice period.</text:p>
            </text:list-item>
            <text:list-item>
              <text:p text:style-name="P76">In the event<text:span text:style-name="T44"> </text:span>of<text:span text:style-name="T44"> </text:span>any<text:span text:style-name="T44"> </text:span>termination,<text:span text:style-name="T44"> </text:span>or,<text:span text:style-name="T44"> </text:span>at<text:span text:style-name="T44"> </text:span>any<text:span text:style-name="T44"> </text:span>time,<text:span text:style-name="T44"> </text:span>upon<text:span text:style-name="T44"> </text:span>College's<text:span text:style-name="T44"> </text:span>written<text:span text:style-name="T44"> </text:span>request,<text:span text:style-name="T44"> </text:span>Consultant<text:span text:style-name="T44"> </text:span>will:<text:span text:style-name="T44"> </text:span>(i)<text:span text:style-name="T44"> </text:span>immediately return to College any College proprietary materials and information in Consultant's possession or control, including<text:span text:style-name="T59"> </text:span>without<text:span text:style-name="T59"> </text:span>limitation<text:span text:style-name="T59"> </text:span>all<text:span text:style-name="T59"> </text:span>College<text:span text:style-name="T59"> </text:span>Confidential<text:span text:style-name="T59"> </text:span>Information<text:span text:style-name="T59"> </text:span>and<text:span text:style-name="T60"> </text:span>any<text:span text:style-name="T60"> </text:span>deliverables<text:span text:style-name="T60"> </text:span>under<text:span text:style-name="T60"> </text:span>development;<text:span text:style-name="T60"> </text:span><text:span text:style-name="T50">and</text:span></text:p>
            </text:list-item>
          </text:list>
        </text:list-item>
      </text:list>
      <text:p text:style-name="P77">(ii) at College's request, cooperate with College in the transition of the work<text:span text:style-name="T44"> </text:span>performed<text:span text:style-name="T44"> </text:span>under<text:span text:style-name="T44"> </text:span>this<text:span text:style-name="T44"> </text:span>Agreement<text:span text:style-name="T44"> </text:span>by the College or its designee.</text:p>
      <text:list text:continue-numbering="true" text:style-name="WWNum2">
        <text:list-item>
          <text:p text:style-name="P78"><text:span text:style-name="T28">Effect</text:span><text:span text:style-name="T58"> </text:span><text:span text:style-name="T28">of</text:span><text:span text:style-name="T58"> </text:span><text:span text:style-name="T28">Termination</text:span>:<text:span text:style-name="T41"> </text:span>Upon<text:span text:style-name="T41"> </text:span>the<text:span text:style-name="T41"> </text:span>expiration<text:span text:style-name="T41"> </text:span>of<text:span text:style-name="T41"> </text:span>this<text:span text:style-name="T41"> </text:span>Agreement,<text:span text:style-name="T41"> </text:span>each<text:span text:style-name="T41"> </text:span>Party<text:span text:style-name="T41"> </text:span>will<text:span text:style-name="T41"> </text:span>be<text:span text:style-name="T41"> </text:span>released<text:span text:style-name="T41"> </text:span>from<text:span text:style-name="T41"> </text:span>all<text:span text:style-name="T41"> </text:span>obligations after the date of such Termination, except (1)<text:span text:style-name="T44"> </text:span>that<text:span text:style-name="T44"> </text:span>any<text:span text:style-name="T44"> </text:span>termination<text:span text:style-name="T44"> </text:span>of<text:span text:style-name="T44"> </text:span>this<text:span text:style-name="T44"> </text:span>Agreement<text:span text:style-name="T44"> </text:span>will<text:span text:style-name="T44"> </text:span>not<text:span text:style-name="T44"> </text:span>release<text:span text:style-name="T44"> </text:span>Consultant's obligations under Sections 4, 6, 7, 11, 12, 15, 16, 17, 20, 22, 23, 24 and 27 of<text:span text:style-name="T4"> </text:span>this<text:span text:style-name="T4"> </text:span>Agreement,<text:span text:style-name="T4"> </text:span>nor<text:span text:style-name="T4"> </text:span>will<text:span text:style-name="T4"> </text:span>any<text:span text:style-name="T4"> </text:span>such termination<text:span text:style-name="T59"> </text:span>relieve<text:span text:style-name="T59"> </text:span>Consultant<text:span text:style-name="T59"> </text:span>or<text:span text:style-name="T60"> </text:span>the<text:span text:style-name="T60"> </text:span>College<text:span text:style-name="T60"> </text:span>from<text:span text:style-name="T60"> </text:span>any<text:span text:style-name="T60"> </text:span>liability<text:span text:style-name="T60"> </text:span>arising<text:span text:style-name="T60"> </text:span>from<text:span text:style-name="T60"> </text:span>any<text:span text:style-name="T60"> </text:span>breach<text:span text:style-name="T60"> </text:span>of<text:span text:style-name="T60"> </text:span>this<text:span text:style-name="T60"> </text:span>Agreement;<text:span text:style-name="T60"> </text:span><text:span text:style-name="T50">and</text:span></text:p>
        </text:list-item>
      </text:list>
      <text:p text:style-name="P79">(2) Consultant will be reimbursed for all approved costs incurred prior to notice of Termination in accordance<text:span text:style-name="T29"> </text:span>with the terms and conditions of this Agreement.</text:p>
      <text:list text:continue-numbering="true" text:style-name="WWNum2">
        <text:list-item>
          <text:p text:style-name="P80"><text:span text:style-name="T28">Amendments</text:span>:<text:span text:style-name="T29"> </text:span>This Agreement contains the entire<text:span text:style-name="T44"> </text:span>Agreement<text:span text:style-name="T44"> </text:span>between<text:span text:style-name="T44"> </text:span>the<text:span text:style-name="T44"> </text:span>Parties.<text:span text:style-name="T44"> </text:span>Changes<text:span text:style-name="T44"> </text:span>to<text:span text:style-name="T44"> </text:span>the<text:span text:style-name="T44"> </text:span>terms<text:span text:style-name="T44"> </text:span>and conditions of this Agreement must be made in writing and signed by authorized representatives of each Party.</text:p>
        </text:list-item>
      </text:list>
      <text:p text:style-name="P81">The<text:span text:style-name="T4"> </text:span>Parties<text:span text:style-name="T34"> </text:span>execute<text:span text:style-name="T34"> </text:span>this<text:span text:style-name="T4"> </text:span>Agreement<text:span text:style-name="T34"> </text:span>by<text:span text:style-name="T34"> </text:span>their<text:span text:style-name="T4"> </text:span>duly<text:span text:style-name="T34"> </text:span>authorized<text:span text:style-name="T34"> </text:span>representatives<text:span text:style-name="T4"> </text:span>as<text:span text:style-name="T34"> </text:span>of<text:span text:style-name="T34"> </text:span>[Effective<text:span text:style-name="T34"> </text:span><text:span text:style-name="T4">Date].</text:span></text:p>
      <text:p text:style-name="P82" loext:marker-style-name="T78"/>
      <text:section text:style-name="Sect4" text:name="Section4">
        <text:p text:style-name="P83">TEACHERS COLLEGE, COLUMBIA<text:span text:style-name="T32"> </text:span>UNIVERSITY</text:p>
        <text:p text:style-name="P84">CONSULTANT<text:span text:style-name="T32"> </text:span>–<text:span text:style-name="T32"> </text:span>[FULL<text:span text:style-name="T32"> </text:span>NAME<text:span text:style-name="T79"> </text:span>OF CONSULTANT COMPANY]</text:p>
      </text:section>
      <text:section text:style-name="Sect1" text:name="Section5">
        <text:p text:style-name="P82" loext:marker-style-name="T78"/>
      </text:section>
      <text:section text:style-name="Sect5" text:name="Section6">
        <text:p text:style-name="P85">By:<text:span text:style-name="T40"> </text:span><text:span text:style-name="T28"><text:tab/></text:span> Name: [Name of TC Approved Signer] Title: [Title of TC Approved Signer]</text:p>
        <text:p text:style-name="P86">Date: <text:span text:style-name="T28"><text:tab/></text:span></text:p>
        <text:p text:style-name="P87">By: <text:span text:style-name="T28"><text:tab/></text:span></text:p>
        <text:p text:style-name="P88">Name:<text:span text:style-name="T79"> </text:span>[Name<text:span text:style-name="T79"> </text:span>of<text:span text:style-name="T79"> </text:span>Representative] Title: [Title if applicable]</text:p>
        <text:p text:style-name="P86">Date: <text:span text:style-name="T28"><text:tab/></text:span></text:p>
      </text:section>
      <text:h text:style-name="P89" text:outline-level="2" loext:marker-style-name="T1">Schedule<text:span text:style-name="T34"> </text:span><text:span text:style-name="T30">A</text:span></text:h>
      <text:p text:style-name="P90" loext:marker-style-name="T51"><text:span text:style-name="T80">Scope</text:span><text:span text:style-name="T81"> </text:span><text:span text:style-name="T80">of</text:span><text:span text:style-name="T82"> </text:span><text:span text:style-name="T80">Work</text:span><text:span text:style-name="T82"> </text:span><text:span text:style-name="T80">for</text:span><text:span text:style-name="T82"> </text:span><text:span text:style-name="T83">Services</text:span></text:p>
      <text:p text:style-name="P91" loext:marker-style-name="T51"/>
      <text:p text:style-name="P92">[Name<text:span text:style-name="T34"> </text:span>of<text:span text:style-name="T34"> </text:span>Consultant<text:span text:style-name="T34"> </text:span><text:span text:style-name="T4">Company]</text:span></text:p>
      <text:p text:style-name="P93">[Complete<text:span text:style-name="T84"> </text:span>Scope<text:span text:style-name="T41"> </text:span>of<text:span text:style-name="T44"> </text:span>Work<text:span text:style-name="T41"> </text:span>for<text:span text:style-name="T44"> </text:span>project.<text:span text:style-name="T41"> </text:span>See<text:span text:style-name="T44"> </text:span>Sample<text:span text:style-name="T41"> </text:span>Scope<text:span text:style-name="T41"> </text:span>of<text:span text:style-name="T44"> </text:span>Work<text:span text:style-name="T41"> </text:span>on<text:span text:style-name="T44"> </text:span>the<text:span text:style-name="T41"> </text:span>OGC<text:span text:style-name="T44"> </text:span><text:span text:style-name="T4">website!]</text:span></text:p>
      <text:h text:style-name="P94" text:outline-level="1" loext:marker-style-name="T1">Schedule <text:span text:style-name="T30">B</text:span><text:span text:style-name="T25"/></text:h>
      <text:p text:style-name="P95" loext:marker-style-name="T85"/>
      <text:p text:style-name="P96" loext:marker-style-name="T86"><text:span text:style-name="T86">CONTRACT INSURANCE REQUIREMENTS</text:span><text:span text:style-name="T86"/></text:p>
      <text:p text:style-name="P97" loext:marker-style-name="T87"><text:bookmark-start text:name="_Hlk167283765"/><text:span text:style-name="T88">After the award and prior to the start of work, Consultant/Contractor/Vendor (“Consultant”) will provide evidence in the form of current </text:span><text:span text:style-name="T87">Certificates of Insurance </text:span><text:span text:style-name="T88">and a </text:span><text:span text:style-name="T87">copy </text:span><text:span text:style-name="T88">of the </text:span><text:span text:style-name="T87">Additional Insured Endorsement </text:span><text:span text:style-name="T88">certifying the following </text:span><text:span text:style-name="T89">applicable</text:span><text:span text:style-name="T87"> </text:span><text:span text:style-name="T88">coverages. </text:span><text:span text:style-name="T87">Failure to furnish will result in work not being allowed to commence. See Certificate of Insurance section below for additional information.</text:span></text:p>
      <text:p text:style-name="P98" loext:marker-style-name="T88"><text:span text:style-name="T88">All Consultants shall provide Certificates of Insurance evidencing the following and shall maintain at their own cost and expense, the following types and amounts of primary insurance with insurers rated “</text:span><text:span text:style-name="T87">A-” “VII” </text:span><text:span text:style-name="T88">or better by </text:span><text:span text:style-name="T87">AM Best and licensed in the State of New York or equivalent States</text:span><text:span text:style-name="T88">:</text:span></text:p>
      <text:p text:style-name="P99" loext:marker-style-name="T88"><text:span text:style-name="T88">If Consultant is a company:</text:span><text:span text:style-name="T88"/></text:p>
      <text:p text:style-name="P100" loext:marker-style-name="T88"><text:span text:style-name="T89">WORKERS’ COMPENSATION COVERAGE AND EMPLOYERS’ LIABILITY</text:span><text:span text:style-name="T88">: Insurance covering all employees for Workers’ Compensation in accordance with the laws of the State of New York and <text:s/>limits not less than </text:span><text:span text:style-name="T87">$1,000,000 for bodily injury by each employee, accident and by disease under the Employers’ Liability. </text:span><text:span text:style-name="T89">Shall provide a waiver of subrogation in favor of Teachers College Columbia</text:span><text:span text:style-name="T87"> </text:span><text:span text:style-name="T89">University, their affiliates, trustees, officers, agents and employees, volunteers, and representatives</text:span><text:span text:style-name="T88">.</text:span></text:p>
      <text:p text:style-name="P99" loext:marker-style-name="T88"><text:span text:style-name="T88">If Consultant uses vehicle(s) to perform services:</text:span><text:span text:style-name="T88"/></text:p>
      <text:p text:style-name="P101" loext:marker-style-name="T88"><text:span text:style-name="T89">AUTOMOBILE LIABILITY</text:span><text:span text:style-name="T88">: Insurance for all owned, non-owned, and hired vehicles with limits of liability of not less than $1,000,000 combined single limit per accident for bodily injury and property damage. </text:span><text:span text:style-name="T89">Teachers College Columbia University, their affiliates, trustees, officers, agents and</text:span><text:span text:style-name="T87"> </text:span><text:span text:style-name="T89">employees, volunteers, and representatives must be named as an additional insured and </text:span><text:span text:style-name="T87"><text:s/></text:span><text:span text:style-name="T89">a waiver of subrogation shall be provided in favor of Teachers College Columbia University, their affiliates, trustees,</text:span><text:span text:style-name="T87"> </text:span><text:span text:style-name="T89">officers, agents and employees, volunteers, and representatives</text:span><text:span text:style-name="T88">. Such insurance shall be primary over collectible insurance that may apply. The required limits of insurance can be satisfied by any combination of primary and umbrella/excess insurance coverage</text:span></text:p>
      <text:p text:style-name="P102" loext:marker-style-name="T88"><text:span text:style-name="T88">If Consultant’s services extend to the premises of the College or any third party in contract with the College:</text:span><text:span text:style-name="T88"/></text:p>
      <text:p text:style-name="P103" loext:marker-style-name="T88"><text:span text:style-name="T89">COMMERCIAL GENERAL LIABILITY</text:span><text:span text:style-name="T88">: Insurance with a minimum of $1,000,000 covering to include completed operations, advertising injury, bodily injury, property damage, personal injury, subcontractors, independent contractors and contractual liability with annual limits of liability of not less than $1,000,000 combined single limit per occurrence. Such insurance shall be primary over other collectible insurance that may apply. </text:span><text:span text:style-name="T89">Teachers College Columbia University, their affiliates, trustees, officers, agents and</text:span><text:span text:style-name="T87"> </text:span><text:span text:style-name="T89">employees, volunteers, and representatives must be named as an additional insured and </text:span><text:span text:style-name="T87"><text:s/></text:span><text:span text:style-name="T89">a waiver of subrogation shall be provided in favor of Teachers College Columbia University, their affiliates, trustees,</text:span><text:span text:style-name="T87"> </text:span><text:span text:style-name="T89">officers, agents and employees, volunteers, and representatives</text:span><text:span text:style-name="T88">. The required limits of insurance can be satisfied by any combination of primary and umbrella/excess insurance coverage.</text:span></text:p>
      <text:p text:style-name="P102" loext:marker-style-name="T88"><text:span text:style-name="T88">If Consultant is unable to meet the Automobile Liability and Commercial General Liability requirements above:</text:span><text:span text:style-name="T88"/></text:p>
      <text:p text:style-name="P104" loext:marker-style-name="T88"><text:span text:style-name="T89">UMBRELLA / EXCESS LIABILITY: </text:span><text:span text:style-name="T87"><text:s/></text:span><text:span text:style-name="T88">Umbrella / Excess Liability insurance coverage of not less than US $5,000,000 over the employer’s liability, automobile liability, and commercial general liability coverages listed above. </text:span><text:span text:style-name="T89">Teachers College Columbia University, their affiliates, trustees, officers, agents</text:span><text:span text:style-name="T87"> </text:span><text:span text:style-name="T89">and employees, volunteers, and representatives must be named as an additional insured. </text:span><text:span text:style-name="T88">Such insurance shall be primary over other collectible insurance that may apply. The required limits of insurance can be satisfied by any combination of primary and umbrella/excess insurance coverage.</text:span></text:p>
      <text:p text:style-name="P105" loext:marker-style-name="T88"/>
      <text:p text:style-name="P99" loext:marker-style-name="T88"><text:soft-page-break/><text:span text:style-name="T88">If Consultant is delivering a work product:</text:span><text:span text:style-name="T88"/></text:p>
      <text:p text:style-name="P101" loext:marker-style-name="T87"><text:span text:style-name="T89">PROFESSIONAL LIABILITY (ERRORS AND OMISSIONS):</text:span><text:span text:style-name="T87"> </text:span><text:span text:style-name="T88">Insurance covering with limits of not less than $5,000,000 per claim and $5,000,000 in the aggregate per for any coverage and for any coverage maintained on a </text:span><text:span text:style-name="T87">“claims-made” policy, for three (3) years following the term of this Agreement or completion of all Services associated with this Agreement, whichever is later.</text:span></text:p>
      <text:p text:style-name="P99" loext:marker-style-name="T88"><text:span text:style-name="T88">If Consultant is developing a website or working with the College’s electronic data or network:</text:span><text:span text:style-name="T88"/></text:p>
      <text:p text:style-name="P106" loext:marker-style-name="T87"><text:span text:style-name="T89">Cyber Liability, E-Risk, Network Liability and/or Computer Fraud:</text:span><text:span text:style-name="T87"> </text:span><text:span text:style-name="T88">Insurance covering with limits of not less than $5,000,000 per claim and $5,000,000 in the aggregate per for any coverage and for any coverage maintained on a </text:span><text:span text:style-name="T87">“claims-made” policy, for three (3) years following the term of this Agreement or completion of all Services associated with this Agreement, whichever is later.</text:span></text:p>
      <text:p text:style-name="P102" loext:marker-style-name="T88"><text:span text:style-name="T88">If Consultant is required to maintain a professional designation or license, such as an architect or an engineer:</text:span><text:span text:style-name="T88"/></text:p>
      <text:p text:style-name="P107" loext:marker-style-name="T87"><text:span text:style-name="T89">Architect, Engineers, Web design, Professional Consultants</text:span><text:span text:style-name="T87"> (professional designation or license and/or is providing professional services</text:span><text:span text:style-name="T90">)</text:span><text:span text:style-name="T87">: </text:span><text:span text:style-name="T88">Insurance covering with limits of not less than $5,000,000 per claim and $5,000,000 in the aggregate per for any coverage and for any coverage maintained on a </text:span><text:span text:style-name="T87">“claims- made” policy, for three (3) years following the term of this Agreement or completion of all Services associated with this Agreement, whichever is later.</text:span></text:p>
      <text:p text:style-name="P99" loext:marker-style-name="T88"><text:span text:style-name="T88">If Consultant works with children:</text:span><text:span text:style-name="T88"/></text:p>
      <text:p text:style-name="P107" loext:marker-style-name="T88"><text:span text:style-name="T89">Abuse and Sexual Molestation Coverage:</text:span><text:span text:style-name="T87"> </text:span><text:span text:style-name="T88">Insurance covering with limits of not less than $5,000,000 per claim and $5,000,000 in the aggregate per for any coverage and for any coverage maintained on a </text:span><text:span text:style-name="T87">“claims- made” policy, for three (3) years following the term of this Agreement or completion of all Services associated with this Agreement, whichever is later. </text:span><text:span text:style-name="T89">Teachers College Columbia University, their</text:span><text:span text:style-name="T87"> </text:span><text:span text:style-name="T89">affiliates, trustees, officers, agents and employees, volunteers, and representatives must be named as</text:span><text:span text:style-name="T87"> </text:span><text:span text:style-name="T89">an additional insured. </text:span><text:span text:style-name="T88">Such insurance shall be primary over other collectible insurance that may apply. The required limits of insurance can be satisfied by any combination of primary and umbrella/excess insurance coverage</text:span></text:p>
      <text:p text:style-name="P99" loext:marker-style-name="T88"><text:span text:style-name="T88">If Consultant works with property or funds of the College:</text:span><text:span text:style-name="T88"/></text:p>
      <text:p text:style-name="P108" loext:marker-style-name="T88"><text:span text:style-name="T89">CRIME / EMPLOYEE DISHONESTY INSURANCE:</text:span><text:span text:style-name="T87"> </text:span><text:span text:style-name="T88">Must maintain coverage for employee dishonesty, loss of money and securities and other tangible property belonging to College resulting directly from a fraudulent or dishonest act by a Consultant employee, while performing Consultant’s professional services for the College with limits of not less than </text:span><text:span text:style-name="T87">$1,000,000 per claim</text:span><text:span text:style-name="T88">, naming </text:span><text:span text:style-name="T89">Teachers College</text:span><text:span text:style-name="T87"> </text:span><text:span text:style-name="T89">Columbia University, their affiliates, trustees, officers, agents and employees, volunteers, and</text:span><text:span text:style-name="T87"> </text:span><text:span text:style-name="T89">representatives</text:span><text:span text:style-name="T87"> </text:span><text:span text:style-name="T88">as loss payee.</text:span></text:p>
      <text:p text:style-name="P99" loext:marker-style-name="T88"><text:span text:style-name="T88">If Consultant works with poisonous substance, chemical waste or pesticide:</text:span><text:span text:style-name="T88"/></text:p>
      <text:p text:style-name="P100" loext:marker-style-name="T87"><text:span text:style-name="T89">CHEMICAL WASTE AND PESTICIDE DISPOSAL CONTRACTORS</text:span><text:span text:style-name="T88">: Must maintain Commercial </text:span><text:span text:style-name="T91">General Liability insurance with a minimum combined single limit not less than $5,000,000 for bodily injury and property damage and be endorsed to include Pollution Legal Liability. Alternatively, separate, stand alone, Commercial General Liability and Pollution Legal Liability policies each with limits of </text:span><text:span text:style-name="T88">$5,000,000 is acceptable and any coverage maintained on a </text:span><text:span text:style-name="T87">“claims-made” policy, for three (3) years following the term of this Agreement or completion of all Services associated with this Agreement, whichever is later.</text:span></text:p>
      <text:p text:style-name="P99" loext:marker-style-name="T88"><text:span text:style-name="T88">If Consultant works with Asbestos:</text:span><text:span text:style-name="T88"/></text:p>
      <text:p text:style-name="P108" loext:marker-style-name="T87"><text:span text:style-name="T89">ASBESTOS REMOVAL AND MONITORING CONTRACTORS</text:span><text:span text:style-name="T88">: Must maintain Pollution Legal Liability insurance with limits not less than $5,000,000 combined single limit and for any coverage maintained on a </text:span><text:span text:style-name="T87">“claims-made” policy, for three (3) years following the term of this Agreement or completion of all Services associated with this Agreement, whichever is later.</text:span></text:p>
      <text:p text:style-name="P99" loext:marker-style-name="T88"><text:span text:style-name="T88">If Consultant provides bussing or transportation services:</text:span><text:span text:style-name="T88"/></text:p>
      <text:p text:style-name="P103" loext:marker-style-name="T88"><text:span text:style-name="T89">BUS/TRANSPORTATION VENDORS</text:span><text:span text:style-name="T88">: Must maintain Business Auto Liability insurance coverage for all owned, non-owned or hired vehicles which </text:span><text:span text:style-name="T89">Teachers College Columbia University, their affiliates,</text:span><text:span text:style-name="T87"> </text:span><text:span text:style-name="T89">trustees, </text:span><text:soft-page-break/><text:span text:style-name="T89">officers, agents and employees, volunteers, and representatives must be named as an</text:span><text:span text:style-name="T87"> </text:span><text:span text:style-name="T89">additional insured in this policy</text:span><text:span text:style-name="T88">. For vehicles with seating capacity of eighteen (18) or more, with limits not less than $5,000,000 of liability is required.</text:span></text:p>
      <text:p text:style-name="P109" loext:marker-style-name="T88"><text:span text:style-name="T89">ADDITIONAL INSURANCE OBLIGATION</text:span><text:span text:style-name="T88">: The amount and coverage of such Consultant’s</text:span><text:span text:style-name="T91"> insurance shall not limit or expand Consultant’s liability nor relieve either Party of any rights or other obligations under this Agreement. Any deductibles, self-insured retentions, loss limits, and any other retention shall be the responsibility of </text:span><text:span text:style-name="T88">Consultant</text:span><text:span text:style-name="T91">.</text:span></text:p>
      <text:p text:style-name="P110" loext:marker-style-name="T87"><text:span text:style-name="T89">LIMITATION OF LIABILITY:</text:span><text:span text:style-name="T89"/></text:p>
      <text:p text:style-name="P111" loext:marker-style-name="T88"><text:span text:style-name="T88">Notwithstanding any other provision in this Agreement to the contrary, no limitation of liability or similar restriction or limitation shall apply to Consultant’s obligation to indemnify </text:span><text:span text:style-name="T89">Teachers College Columbia</text:span><text:span text:style-name="T87"> </text:span><text:span text:style-name="T89">University, their affiliates, trustees, officers, agents and employees, volunteers, and representatives</text:span><text:span text:style-name="T88">, or to Consultant’s obligation to provide insurance, nor shall it operate to limit or reduce the payment of proceeds from any insurance coverage that Consultant is obligated to furnish under this Agreement.</text:span></text:p>
      <text:p text:style-name="P98" loext:marker-style-name="T87"><text:span text:style-name="T89">CERTIFICATE OF INSURANCE REQUIREMENT:</text:span><text:span text:style-name="T87"> </text:span><text:span text:style-name="T88">All certificates shall contain the provision that the insurance shall not be canceled for any reason, except after thirty (30) days written notice and indicate the nature of work being performed or goods/services being furnished. </text:span><text:span text:style-name="T87">Failure to furnish will result in work not being allowed to commence. For new contracts with Consultants, all certificates of insurance should be provided along with the signed contract and a copy of the Additional Insured Endorsement.</text:span></text:p>
      <text:p text:style-name="P110" loext:marker-style-name="T92"><text:span text:style-name="T91">All certificates of insurance must include the following information within the description section:</text:span><text:span text:style-name="T92"/></text:p>
      <text:h text:style-name="P112" text:outline-level="1" loext:marker-style-name="T93"><text:span text:style-name="T93">Additional Insured Language: Teachers College Columbia University, their affiliates, trustees, officers, agents and employees, volunteers, and representatives are named as an additional insured and <text:s/>a waiver of subrogation shall be provided in favor of Teachers College Columbia University and affiliates. Such insurance shall be primary over other collectible insurance that may apply.</text:span><text:span text:style-name="T93"/></text:h>
      <text:h text:style-name="P113" text:outline-level="1" loext:marker-style-name="T93"/>
      <text:p text:style-name="P110" loext:marker-style-name="T87"><text:span text:style-name="T94">Job description with project number(s) and Teachers College’s “purchase order” number.</text:span><text:span text:style-name="T94"/></text:p>
      <text:p text:style-name="P114" loext:marker-style-name="T87"><text:span text:style-name="T88">Please send all </text:span><text:span text:style-name="T87">Certificates of Insurance </text:span><text:span text:style-name="T88">and a </text:span><text:span text:style-name="T94">copy </text:span><text:span text:style-name="T88">of the </text:span><text:span text:style-name="T94">additional insured endorsement </text:span><text:span text:style-name="T88">to the Office of Risk Management , Teachers College, Columbia University, 525 W. 120</text:span><text:span text:style-name="T95">th</text:span><text:span text:style-name="T88"> Street – Box 30, New York, NY 10027. Electronic copy of the Certificate of Insurance is acceptable in lieu of direct mail. Please send it to </text:span><text:span text:style-name="T96">riskmanagment</text:span><text:span text:style-name="T88">@tc.columbia.edu</text:span><text:span text:style-name="T97"> </text:span><text:span text:style-name="T88">and include the following within the subject line: </text:span><text:span text:style-name="T87">“CERTIFICATE OF INSURANCE” with the policy expiration date and the Consultant’s name (ABC).</text:span><text:bookmark-end text:name="_Hlk167283765"/></text:p>
      <text:p text:style-name="P115" loext:marker-style-name="T98"><text:span text:style-name="T98">Last updated 05/22/2024</text:span><text:span text:style-name="T98"/></text:p>
      <text:p text:style-name="P116" loext:marker-style-name="T85"/>
      <text:p text:style-name="P117" loext:marker-style-name="T99"/>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font-face-decls>
    <style:font-face style:name="Arial Unicode MS" svg:font-family="'Arial Unicode MS'" style:font-family-generic="swiss"/>
    <style:font-face style:name="Arial Unicode MS1" svg:font-family="'Arial Unicode MS'"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Georgia" svg:font-family="Georgia" style:font-family-generic="roman" style:font-pitch="variable"/>
    <style:font-face style:name="Liberation Sans" svg:font-family="'Liberation Sans'" style:font-family-generic="swiss"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loext:tab-stop-distance="0in" style:font-independent-line-spacing="false">
        <style:tab-stops/>
      </style:paragraph-properties>
      <style:text-properties style:use-window-font-color="true" loext:opacity="0%" style:font-name="Calibri" fo:font-size="11pt" fo:language="en" fo:country="US" style:letter-kerning="false" style:font-name-asian="Calibri1" style:font-size-asian="11pt" style:language-asian="en" style:country-asian="US" style:font-name-complex="Tahoma" style:font-size-complex="11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0.5in" style:writing-mode="page"/>
      <style:text-properties style:use-window-font-color="true" loext:opacity="0%" style:font-name="Calibri" fo:font-size="11pt" fo:language="en" fo:country="US" style:letter-kerning="false" style:font-name-asian="Calibri1" style:font-size-asian="11pt" style:language-asian="en" style:country-asian="US" style:font-name-complex="Tahoma"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in" style:contextual-spacing="false" fo:text-align="start" style:justify-single-word="false" fo:orphans="0" fo:widows="0" style:writing-mode="lr-tb"/>
      <style:text-properties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Arial Unicode MS1" style:font-family-asian="'Arial Unicode MS'"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left="0.0827in"/>
    </style:style>
    <style:style style:name="List" style:family="paragraph" style:parent-style-name="Text_20_body" style:class="list">
      <style:text-properties style:font-size-asian="12pt" style:font-name-complex="Arial Unicode MS" style:font-family-complex="'Arial Unicode M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Unicode MS" style:font-family-complex="'Arial Unicode MS'" style:font-family-generic-complex="swiss"/>
    </style:style>
    <style:style style:name="Heading_20_1" style:display-name="Heading 1" style:family="paragraph" style:parent-style-name="Standard" style:default-outline-level="1" style:list-style-name="" style:class="chapter">
      <style:paragraph-properties fo:margin-left="0.5134in" fo:margin-top="0.0417in" fo:margin-bottom="0in" style:contextual-spacing="false" fo:text-align="center" style:justify-single-word="false"/>
      <style:text-properties fo:font-size="12pt" style:text-underline-style="solid" style:text-underline-width="auto" style:text-underline-color="#000000" fo:font-weight="bold" style:font-size-asian="12pt" style:font-weight-asian="bold" style:font-size-complex="12pt" style:font-weight-complex="bold"/>
    </style:style>
    <style:style style:name="Heading_20_2" style:display-name="Heading 2" style:family="paragraph" style:parent-style-name="Standard" style:default-outline-level="2" style:list-style-name="" style:class="chapter">
      <style:paragraph-properties fo:margin-left="0.0827in"/>
      <style:text-properties style:text-underline-style="solid" style:text-underline-width="auto" style:text-underline-color="#000000" fo:font-weight="bold" style:font-weight-asian="bold" style:font-weight-complex="bold"/>
    </style:style>
    <style:style style:name="List_20_Paragraph" style:display-name="List Paragraph" style:family="paragraph" style:parent-style-name="Standard">
      <style:paragraph-properties fo:margin-left="0.0827in" fo:text-align="justify" style:justify-single-word="false"/>
    </style:style>
    <style:style style:name="Table_20_Paragraph" style:display-name="Table Paragraph" style:family="paragraph" style:parent-style-name="Standard"/>
    <style:style style:name="Header_20_and_20_Footer" style:display-name="Header and Footer" style:family="paragraph" style:parent-style-name="Standard" style:class="extra"/>
    <style:style style:name="Header" style:family="paragraph" style:parent-style-name="Standard" loext:linked-style-name="Header_20_Char" style:class="extra">
      <style:paragraph-properties>
        <style:tab-stops>
          <style:tab-stop style:position="3.25in" style:type="center"/>
          <style:tab-stop style:position="6.5in" style:type="right"/>
        </style:tab-stops>
      </style:paragraph-properties>
    </style:style>
    <style:style style:name="Footer" style:family="paragraph" style:parent-style-name="Standard" loext:linked-style-name="Footer_20_Char" style:class="extra">
      <style:paragraph-properties>
        <style:tab-stops>
          <style:tab-stop style:position="3.25in" style:type="center"/>
          <style:tab-stop style:position="6.5in" style:type="right"/>
        </style:tab-stops>
      </style:paragraph-properties>
    </style:style>
    <style:style style:name="Frame_20_contents" style:display-name="Frame contents" style:family="paragraph" style:parent-style-name="Standard" style:class="extra"/>
    <style:style style:name="Default_20_Paragraph_20_Font" style:display-name="Default Paragraph Font" style:family="text"/>
    <style:style style:name="Header_20_Char" style:display-name="Header Char" style:family="text" style:parent-style-name="Default_20_Paragraph_20_Font" loext:linked-style-name="Header">
      <style:text-properties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Footer_20_Char" style:display-name="Footer Char" style:family="text" style:parent-style-name="Default_20_Paragraph_20_Font" loext:linked-style-name="Footer">
      <style:text-properties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Internet_20_link" style:display-name="Internet link" style:family="text" style:parent-style-name="Default_20_Paragraph_20_Font">
      <style:text-properties fo:color="#0000ff" loext:opacity="100%" style:text-underline-style="solid" style:text-underline-width="auto" style:text-underline-color="font-color">
        <loext:char-complex-color loext:theme-type="hyperlink" loext:color-type="theme"/>
      </style:text-properties>
    </style:style>
    <style:style style:name="Unresolved_20_Mention" style:display-name="Unresolved Mention" style:family="text" style:parent-style-name="Default_20_Paragraph_20_Font">
      <style:text-properties fo:color="#605e5c" loext:opacity="100%" fo:background-color="#e1dfdd"/>
    </style:style>
    <style:style style:name="ListLabel_20_1" style:display-name="ListLabel 1" style:family="text">
      <style:text-properties style:font-name="Times New Roman" fo:font-family="'Times New Roman'" style:font-family-generic="roman" style:font-pitch="variable" fo:font-size="10pt" fo:letter-spacing="normal" fo:language="en" fo:country="US" fo:font-style="normal" fo:font-weight="normal" style:font-name-asian="Times New Roman1" style:font-family-asian="'Times New Roman'" style:font-family-generic-asian="system" style:font-pitch-asian="variable" style:font-size-asian="10pt" style:language-asian="en" style:country-asian="US" style:font-style-asian="normal" style:font-weight-asian="normal" style:font-name-complex="Times New Roman1" style:font-family-complex="'Times New Roman'" style:font-family-generic-complex="system" style:font-pitch-complex="variable" style:font-size-complex="10pt" style:language-complex="ar" style:country-complex="SA" style:font-style-complex="normal" style:font-weight-complex="normal" style:text-scale="100%"/>
    </style:style>
    <style:style style:name="ListLabel_20_2" style:display-name="ListLabel 2" style:family="text">
      <style:text-properties fo:letter-spacing="normal" fo:language="en" fo:country="US" style:language-asian="en" style:country-asian="US" style:language-complex="ar" style:country-complex="SA" style:text-scale="91%"/>
    </style:style>
    <style:style style:name="ListLabel_20_3" style:display-name="ListLabel 3" style:family="text">
      <style:text-properties fo:language="en" fo:country="US" style:language-asian="en" style:country-asian="US" style:language-complex="ar" style:country-complex="SA"/>
    </style:style>
    <style:style style:name="ListLabel_20_4" style:display-name="ListLabel 4" style:family="text">
      <style:text-properties fo:language="en" fo:country="US" style:language-asian="en" style:country-asian="US" style:language-complex="ar" style:country-complex="SA"/>
    </style:style>
    <style:style style:name="ListLabel_20_5" style:display-name="ListLabel 5" style:family="text">
      <style:text-properties fo:language="en" fo:country="US" style:language-asian="en" style:country-asian="US" style:language-complex="ar" style:country-complex="SA"/>
    </style:style>
    <style:style style:name="ListLabel_20_6" style:display-name="ListLabel 6" style:family="text">
      <style:text-properties fo:language="en" fo:country="US" style:language-asian="en" style:country-asian="US" style:language-complex="ar" style:country-complex="SA"/>
    </style:style>
    <style:style style:name="ListLabel_20_7" style:display-name="ListLabel 7" style:family="text">
      <style:text-properties fo:language="en" fo:country="US" style:language-asian="en" style:country-asian="US" style:language-complex="ar" style:country-complex="SA"/>
    </style:style>
    <style:style style:name="ListLabel_20_8" style:display-name="ListLabel 8" style:family="text">
      <style:text-properties fo:language="en" fo:country="US" style:language-asian="en" style:country-asian="US" style:language-complex="ar" style:country-complex="SA"/>
    </style:style>
    <style:style style:name="ListLabel_20_9" style:display-name="ListLabel 9" style:family="text">
      <style:text-properties fo:language="en" fo:country="US" style:language-asian="en" style:country-asian="US" style:language-complex="ar" style:country-complex="SA"/>
    </style:style>
    <style:style style:name="ListLabel_20_10" style:display-name="ListLabel 10" style:family="text">
      <style:text-properties fo:letter-spacing="normal" fo:language="en" fo:country="US" style:language-asian="en" style:country-asian="US" style:language-complex="ar" style:country-complex="SA" style:text-scale="100%"/>
    </style:style>
    <style:style style:name="ListLabel_20_11" style:display-name="ListLabel 11" style:family="text">
      <style:text-properties style:font-name="Times New Roman" fo:font-family="'Times New Roman'" style:font-family-generic="roman" style:font-pitch="variable" fo:font-size="11pt" fo:letter-spacing="normal" fo:language="en" fo:country="US" fo:font-style="normal" fo:font-weight="normal" style:font-name-asian="Times New Roman1" style:font-family-asian="'Times New Roman'" style:font-family-generic-asian="system" style:font-pitch-asian="variable" style:font-size-asian="11pt" style:language-asian="en" style:country-asian="US" style:font-style-asian="normal" style:font-weight-asian="normal" style:font-name-complex="Times New Roman1" style:font-family-complex="'Times New Roman'" style:font-family-generic-complex="system" style:font-pitch-complex="variable" style:font-size-complex="11pt" style:language-complex="ar" style:country-complex="SA" style:font-style-complex="normal" style:font-weight-complex="normal" style:text-scale="100%"/>
    </style:style>
    <style:style style:name="ListLabel_20_12" style:display-name="ListLabel 12" style:family="text">
      <style:text-properties fo:language="en" fo:country="US" style:language-asian="en" style:country-asian="US" style:language-complex="ar" style:country-complex="SA"/>
    </style:style>
    <style:style style:name="ListLabel_20_13" style:display-name="ListLabel 13" style:family="text">
      <style:text-properties fo:language="en" fo:country="US" style:language-asian="en" style:country-asian="US" style:language-complex="ar" style:country-complex="SA"/>
    </style:style>
    <style:style style:name="ListLabel_20_14" style:display-name="ListLabel 14" style:family="text">
      <style:text-properties fo:language="en" fo:country="US" style:language-asian="en" style:country-asian="US" style:language-complex="ar" style:country-complex="SA"/>
    </style:style>
    <style:style style:name="ListLabel_20_15" style:display-name="ListLabel 15" style:family="text">
      <style:text-properties fo:language="en" fo:country="US" style:language-asian="en" style:country-asian="US" style:language-complex="ar" style:country-complex="SA"/>
    </style:style>
    <style:style style:name="ListLabel_20_16" style:display-name="ListLabel 16" style:family="text">
      <style:text-properties fo:language="en" fo:country="US" style:language-asian="en" style:country-asian="US" style:language-complex="ar" style:country-complex="SA"/>
    </style:style>
    <style:style style:name="ListLabel_20_17" style:display-name="ListLabel 17" style:family="text">
      <style:text-properties fo:language="en" fo:country="US" style:language-asian="en" style:country-asian="US" style:language-complex="ar" style:country-complex="SA"/>
    </style:style>
    <style:style style:name="ListLabel_20_18" style:display-name="ListLabel 18" style:family="text">
      <style:text-properties fo:language="en" fo:country="US" style:language-asian="en" style:country-asian="US" style:language-complex="ar" style:country-complex="SA"/>
    </style:style>
    <style:style style:name="ListLabel_20_19" style:display-name="ListLabel 19" style:family="text">
      <style:text-properties fo:letter-spacing="-0.0016in"/>
    </style:style>
    <style:style style:name="ListLabel_20_20" style:display-name="ListLabel 20" style:family="text">
      <style:text-properties fo:color="#1154cc" loext:opacity="100%" style:font-name="Georgia" fo:font-family="Georgia" style:font-family-generic="roman" style:font-pitch="variable" fo:font-size="10pt" style:text-underline-style="solid" style:text-underline-width="auto" style:text-underline-color="#1154cc" style:font-size-asian="10pt"/>
    </style:style>
    <style:style style:name="ListLabel_20_21" style:display-name="ListLabel 21" style:family="text">
      <style:text-properties fo:color="#0000ff" loext:opacity="100%"/>
    </style:style>
    <style:style style:name="ListLabel_20_22" style:display-name="ListLabel 22" style:family="text">
      <style:text-properties fo:color="#0000ff" loext:opacity="100%" style:text-underline-style="solid" style:text-underline-width="auto" style:text-underline-color="#0000ff"/>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background-color="transparent" draw:fill="none" fo:padding="0.0591in"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1" loext:num-list-format="%1%)" style:num-suffix=")" style:num-format="a" style:num-letter-sync="true">
        <style:list-level-properties text:list-level-position-and-space-mode="label-alignment">
          <style:list-level-label-alignment text:label-followed-by="listtab" fo:text-indent="-0.1638in" fo:margin-left="0.0835in"/>
        </style:list-level-properties>
      </text:list-level-style-number>
      <text:list-level-style-number text:level="2" text:style-name="ListLabel_20_2" loext:num-list-format="(%2%)" style:num-prefix="(" style:num-suffix=")" style:num-format="i">
        <style:list-level-properties text:list-level-position-and-space-mode="label-alignment">
          <style:list-level-label-alignment text:label-followed-by="listtab" fo:text-indent="-0.1661in" fo:margin-left="0.2484in"/>
        </style:list-level-properties>
      </text:list-level-style-number>
      <text:list-level-style-bullet text:level="3" text:style-name="ListLabel_20_3" loext:num-list-format="•" style:num-suffix="•" text:bullet-char="•">
        <style:list-level-properties text:list-level-position-and-space-mode="label-alignment">
          <style:list-level-label-alignment text:label-followed-by="listtab" fo:text-indent="-0.1661in" fo:margin-left="1.0165in"/>
        </style:list-level-properties>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1661in" fo:margin-left="1.7835in"/>
        </style:list-level-properties>
      </text:list-level-style-bullet>
      <text:list-level-style-bullet text:level="5" text:style-name="ListLabel_20_5" loext:num-list-format="•" style:num-suffix="•" text:bullet-char="•">
        <style:list-level-properties text:list-level-position-and-space-mode="label-alignment">
          <style:list-level-label-alignment text:label-followed-by="listtab" fo:text-indent="-0.1661in" fo:margin-left="2.5508in"/>
        </style:list-level-properties>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1661in" fo:margin-left="3.3173in"/>
        </style:list-level-properties>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1661in" fo:margin-left="4.0846in"/>
        </style:list-level-properties>
      </text:list-level-style-bullet>
      <text:list-level-style-bullet text:level="8" text:style-name="ListLabel_20_8" loext:num-list-format="•" style:num-suffix="•" text:bullet-char="•">
        <style:list-level-properties text:list-level-position-and-space-mode="label-alignment">
          <style:list-level-label-alignment text:label-followed-by="listtab" fo:text-indent="-0.1661in" fo:margin-left="4.8516in"/>
        </style:list-level-properties>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1661in" fo:margin-left="5.6189in"/>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fo:text-indent="-0.2in" fo:margin-left="0.0835in"/>
        </style:list-level-properties>
      </text:list-level-style-number>
      <text:list-level-style-number text:level="2" text:style-name="ListLabel_20_11" loext:num-list-format="%2%)" style:num-suffix=")" style:num-format="a" style:num-letter-sync="true">
        <style:list-level-properties text:list-level-position-and-space-mode="label-alignment">
          <style:list-level-label-alignment text:label-followed-by="listtab" fo:text-indent="-0.1571in" fo:margin-left="0.2398in"/>
        </style:list-level-properties>
      </text:list-level-style-number>
      <text:list-level-style-bullet text:level="3" text:style-name="ListLabel_20_12" loext:num-list-format="•" style:num-suffix="•" text:bullet-char="•">
        <style:list-level-properties text:list-level-position-and-space-mode="label-alignment">
          <style:list-level-label-alignment text:label-followed-by="listtab" fo:text-indent="-0.1571in" fo:margin-left="1.0043in"/>
        </style:list-level-properties>
      </text:list-level-style-bullet>
      <text:list-level-style-bullet text:level="4" text:style-name="ListLabel_20_13" loext:num-list-format="•" style:num-suffix="•" text:bullet-char="•">
        <style:list-level-properties text:list-level-position-and-space-mode="label-alignment">
          <style:list-level-label-alignment text:label-followed-by="listtab" fo:text-indent="-0.1571in" fo:margin-left="1.7728in"/>
        </style:list-level-properties>
      </text:list-level-style-bullet>
      <text:list-level-style-bullet text:level="5" text:style-name="ListLabel_20_14" loext:num-list-format="•" style:num-suffix="•" text:bullet-char="•">
        <style:list-level-properties text:list-level-position-and-space-mode="label-alignment">
          <style:list-level-label-alignment text:label-followed-by="listtab" fo:text-indent="-0.1571in" fo:margin-left="2.5417in"/>
        </style:list-level-properties>
      </text:list-level-style-bullet>
      <text:list-level-style-bullet text:level="6" text:style-name="ListLabel_20_15" loext:num-list-format="•" style:num-suffix="•" text:bullet-char="•">
        <style:list-level-properties text:list-level-position-and-space-mode="label-alignment">
          <style:list-level-label-alignment text:label-followed-by="listtab" fo:text-indent="-0.1571in" fo:margin-left="3.3098in"/>
        </style:list-level-properties>
      </text:list-level-style-bullet>
      <text:list-level-style-bullet text:level="7" text:style-name="ListLabel_20_16" loext:num-list-format="•" style:num-suffix="•" text:bullet-char="•">
        <style:list-level-properties text:list-level-position-and-space-mode="label-alignment">
          <style:list-level-label-alignment text:label-followed-by="listtab" fo:text-indent="-0.1571in" fo:margin-left="4.0783in"/>
        </style:list-level-properties>
      </text:list-level-style-bullet>
      <text:list-level-style-bullet text:level="8" text:style-name="ListLabel_20_17" loext:num-list-format="•" style:num-suffix="•" text:bullet-char="•">
        <style:list-level-properties text:list-level-position-and-space-mode="label-alignment">
          <style:list-level-label-alignment text:label-followed-by="listtab" fo:text-indent="-0.1571in" fo:margin-left="4.8472in"/>
        </style:list-level-properties>
      </text:list-level-style-bullet>
      <text:list-level-style-bullet text:level="9" text:style-name="ListLabel_20_18" loext:num-list-format="•" style:num-suffix="•" text:bullet-char="•">
        <style:list-level-properties text:list-level-position-and-space-mode="label-alignment">
          <style:list-level-label-alignment text:label-followed-by="listtab" fo:text-indent="-0.1571in" fo:margin-left="5.6154in"/>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loext:theme loext:name="Office Them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Text_20_body">
      <style:paragraph-properties fo:margin-left="0in" fo:line-height="6%"/>
      <style:text-properties fo:font-size="10pt" style:font-size-asian="10pt"/>
    </style:style>
    <style:style style:name="MP2" style:family="paragraph" style:parent-style-name="Frame_20_contents">
      <style:paragraph-properties fo:margin-left="0.0138in" fo:margin-top="0.0075in" fo:margin-bottom="0in" style:contextual-spacing="false"/>
    </style:style>
    <style:style style:name="MP3" style:family="paragraph">
      <loext:graphic-properties draw:fill="none"/>
      <style:paragraph-properties fo:text-align="start"/>
      <style:text-properties fo:font-size="18pt"/>
    </style:style>
    <style:style style:name="MP4" style:family="paragraph" style:parent-style-name="Footer">
      <style:paragraph-properties fo:text-align="center" style:justify-single-word="false"/>
    </style:style>
    <style:style style:name="MT1" style:family="text">
      <style:text-properties fo:font-size="10pt" style:font-size-asian="10pt"/>
    </style:style>
    <style:style style:name="Mgr1" style:family="graphic" style:parent-style-name="Frame">
      <style:graphic-properties draw:stroke="none" svg:stroke-width="0in" draw:fill="none" loext:fill-use-slide-background="false" draw:textarea-vertical-align="top" draw:auto-grow-height="false" fo:min-height="0.3425in" fo:min-width="0.522in" fo:padding-top="0in" fo:padding-bottom="0in" fo:padding-left="0in" fo:padding-right="0in" fo:wrap-option="wrap" loext:decorative="false" fo:margin-left="0in" fo:margin-right="0in" fo:margin-top="0in" fo:margin-bottom="0in"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page-layout style:name="Mpm1">
      <style:page-layout-properties fo:page-width="8.5in" fo:page-height="11in" style:num-format="1" style:print-orientation="portrait" fo:margin-top="0in" fo:margin-bottom="0.6744in" fo:margin-left="0.6665in" fo:margin-right="0.6807in" style:writing-mode="lr-tb" style:layout-grid-color="#c0c0c0" style:layout-grid-lines="44" style:layout-grid-base-height="0.2165in" style:layout-grid-ruby-height="0in" style:layout-grid-mode="none" style:layout-grid-ruby-below="false" style:layout-grid-print="true" style:layout-grid-display="true" style:layout-grid-base-width="0.1457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611in" fo:margin-left="0in" fo:margin-right="0in" fo:margin-bottom="0.5717in" style:dynamic-spacing="true"/>
      </style:header-style>
      <style:footer-style>
        <style:header-footer-properties fo:min-height="0.1311in" fo:margin-left="0in" fo:margin-right="0in" fo:margin-top="0.0917in" style:dynamic-spacing="true"/>
      </style:footer-style>
    </style:page-layout>
    <style:page-layout style:name="Mpm2">
      <style:page-layout-properties fo:page-width="8.5in" fo:page-height="11in" style:num-format="1" style:print-orientation="portrait" fo:margin-top="0in" fo:margin-bottom="0.6744in" fo:margin-left="0.6665in" fo:margin-right="0.6807in" style:writing-mode="lr-tb" style:layout-grid-color="#c0c0c0" style:layout-grid-lines="23495" style:layout-grid-base-height="0.0693in" style:layout-grid-ruby-height="0in" style:layout-grid-mode="none" style:layout-grid-ruby-below="false" style:layout-grid-print="false" style:layout-grid-display="false" style:layout-grid-base-width="0.152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9445in" fo:margin-left="0in" fo:margin-right="0in" fo:margin-bottom="0.9047in" style:dynamic-spacing="true"/>
      </style:header-style>
      <style:footer-style>
        <style:header-footer-properties fo:min-height="0.1311in" fo:margin-left="0in" fo:margin-right="0in" fo:margin-top="0.0917in" style:dynamic-spacing="true"/>
      </style:footer-style>
    </style:page-layout>
    <style:page-layout style:name="Mpm3">
      <style:page-layout-properties fo:page-width="8.5in" fo:page-height="11in" style:num-format="1" style:print-orientation="portrait" fo:margin-top="0in" fo:margin-bottom="0.6744in" fo:margin-left="0.6665in" fo:margin-right="0.6807in" style:writing-mode="lr-tb" style:layout-grid-color="#c0c0c0" style:layout-grid-lines="23001" style:layout-grid-base-height="0.0693in" style:layout-grid-ruby-height="0in" style:layout-grid-mode="none" style:layout-grid-ruby-below="false" style:layout-grid-print="false" style:layout-grid-display="false" style:layout-grid-base-width="0.152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1.139in" fo:margin-left="0in" fo:margin-right="0in" fo:margin-bottom="1.0992in" style:dynamic-spacing="true"/>
      </style:header-style>
      <style:footer-style>
        <style:header-footer-properties fo:min-height="0.1311in" fo:margin-left="0in" fo:margin-right="0in" fo:margin-top="0.0917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style:header>
      <style:footer>
        <text:p text:style-name="MP1" loext:marker-style-name="MT1"><draw:custom-shape text:anchor-type="char" draw:z-index="1" draw:name="Textbox 1" draw:style-name="Mgr1" draw:text-style-name="MP3" svg:width="0.5217in" svg:height="0.3421in" svg:x="0.7362in" svg:y="10.172in"><text:p text:style-name="MP2" loext:marker-style-name="MT1"><text:span text:style-name="MT1">Jun-24</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1" style:page-layout-name="Mpm2" draw:style-name="Mdp1">
      <style:header>
        <text:p text:style-name="Header"/>
      </style:header>
      <style:footer>
        <text:p text:style-name="MP4"><text:page-number text:select-page="current">3</text:page-number></text:p>
        <text:p text:style-name="MP1" loext:marker-style-name="MT1"/>
      </style:footer>
    </style:master-page>
    <style:master-page style:name="Converted2" style:page-layout-name="Mpm3" draw:style-name="Mdp1">
      <style:header>
        <text:p text:style-name="Header"/>
      </style:header>
      <style:footer>
        <text:p text:style-name="MP4"><text:page-number text:select-page="current">3</text:page-number></text:p>
        <text:p text:style-name="MP1" loext:marker-style-name="MT1"/>
      </style:footer>
    </style:master-page>
    <style:master-page style:name="Converted3" style:page-layout-name="Mpm2" draw:style-name="Mdp1">
      <style:header>
        <text:p text:style-name="Header"/>
      </style:header>
      <style:footer>
        <text:p text:style-name="MP4"><text:page-number text:select-page="current">4</text:page-number></text:p>
        <text:p text:style-name="MP1" loext:marker-style-name="MT1"/>
      </style:footer>
    </style:master-page>
    <style:master-page style:name="Converted4" style:page-layout-name="Mpm2" draw:style-name="Mdp1">
      <style:header>
        <text:p text:style-name="Header"/>
      </style:header>
      <style:footer>
        <text:p text:style-name="MP4"><text:page-number text:select-page="current">5</text:page-number></text:p>
        <text:p text:style-name="MP1" loext:marker-style-name="MT1"/>
      </style:footer>
    </style:master-page>
    <style:master-page style:name="Converted5" style:page-layout-name="Mpm2" draw:style-name="Mdp1">
      <style:header>
        <text:p text:style-name="Header"/>
      </style:header>
      <style:footer>
        <text:p text:style-name="MP4"><text:page-number text:select-page="current">6</text:page-number></text:p>
        <text:p text:style-name="MP1" loext:marker-style-name="MT1"/>
      </style:footer>
    </style:master-page>
    <style:master-page style:name="Converted6" style:page-layout-name="Mpm2" draw:style-name="Mdp1">
      <style:header>
        <text:p text:style-name="Header"/>
      </style:header>
      <style:footer>
        <text:p text:style-name="MP4"><text:page-number text:select-page="current">7</text:page-number></text:p>
        <text:p text:style-name="MP1" loext:marker-style-name="MT1"/>
      </style:footer>
    </style:master-page>
    <style:master-page style:name="Converted7" style:page-layout-name="Mpm2" draw:style-name="Mdp1">
      <style:header>
        <text:p text:style-name="Header"/>
      </style:header>
      <style:footer>
        <text:p text:style-name="MP4"><text:page-number text:select-page="current">10</text:page-number></text:p>
        <text:p text:style-name="MP1" loext:marker-style-name="MT1"/>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editing-cycles>11</meta:editing-cycles>
    <meta:creation-date>2024-01-19T19:51:00</meta:creation-date>
    <dc:date>2026-08-03T14:50:20.108441000</dc:date>
    <meta:editing-duration>PT17M2S</meta:editing-duration>
    <meta:generator>1Doc/1.5.0.$MacOSX_AARCH64 LibreOffice_project/f18819df7036044a2e6bdd6066c92aabef81c661</meta:generator>
    <meta:document-statistic meta:table-count="0" meta:image-count="0" meta:object-count="0" meta:page-count="12" meta:paragraph-count="143" meta:word-count="4656" meta:character-count="31155" meta:non-whitespace-character-count="26672"/>
    <meta:user-defined meta:name="AppVersion">16.0000</meta:user-defined>
    <meta:user-defined meta:name="Created" meta:value-type="date">2024-01-19T00:00:00</meta:user-defined>
    <meta:user-defined meta:name="Creator">Mozilla/5.0 (Windows NT 10.0; Win64; x64) AppleWebKit/537.36 (KHTML, like Gecko) Chrome/120.0.0.0 Safari/537.36</meta:user-defined>
    <meta:user-defined meta:name="LastSaved" meta:value-type="date">2024-01-19T00:00:00</meta:user-defined>
    <meta:user-defined meta:name="Producer" meta:value-type="string">Skia/PDF m120</meta:user-defined>
    <meta:template xlink:type="simple" xlink:actuate="onRequest" xlink:title="Normal.dotm" xlink:href=""/>
  </office:meta>
</office:document-meta>
</file>